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an voornemen tot verhuur van een gedeelte van het gebouw gelegen aan het Johan Van Veenplein 12, 2521 AC te ’s-Gravenhage (sportruimte)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 Uit dit arrest en daarop volgende jurisprudentie vloeit onder andere voort dat de gemeente een onroerende zaak die zij voornemens is te verhuren openbaar dient aan te bieden zodat iedere serieuze gegadigde kenbaar kan maken dat hij in aanmerking wenst te komen om een huurovereenkomst te sluiten met de gemeente. Met deze publicatie geeft de gemeente Den Haag uitvoering aan haar verplichting uit het Didam-arrest om bij de verhuur van onroerende zaken tot een openbare selectieprocedure over te gaan. </text:p>
            <text:p text:style-name="al"/>
            <text:p text:style-name="al">De gemeente Den Haag heeft het voornemen om een deel van het gebouw, plaatselijk bekend als de “Haagse Sport Centrale”, gelegen aan de <text:span text:style-name="nadrukvet">Johan Van Veenplein 12, 2521 AC te ’s-Gravenhage</text:span>, kadastraal geregistreerd als <text:span text:style-name="nadrukvet">gemeente ’s-Gravenhage, sectie AC, nummer 3954</text:span>, te verhuren ten behoeve van sport gerelateerde functies. De te verhuren ruimte bevindt zich op de begane grond in de ronde hal van het gebouw en bestaat uit een sportzaal met voorportaal, hierna te noemen: “de sportruimte”. </text:p>
            <text:p text:style-name="al"/>
            <text:p text:style-name="al">De sportruimte heeft een oppervlakte van in totaal 336 m<text:span text:style-name="sup">2 </text:span>VVO. Op de plattegrond in de bijlage wordt deze ruimte aangegeven met de cijfers 7 en 8. Er bestaat ook de mogelijkheid om deze ruimte te splitsen en alleen cijfer 7 of alleen cijfer 8 te huren. Afspraken over verbouwingen en de verdeling van de kosten hiervoor, kunnen met de gemeente gemaakt worden. </text:p>
            <text:p text:style-name="al"/>
            <text:p text:style-name="al">De huurprijs van de sportruimte bedraagt € 55,00 per m<text:span text:style-name="sup">2</text:span> VVO (inclusief opslag algemene ruimten). De servicekosten (inclusief energie) van de sportruimte bedragen ongeveer € 43,00 per m<text:span text:style-name="sup">2</text:span> VVO. De prijzen voor huur en service worden jaarlijks geïndexeerd. De sportruimte is per direct beschikbaar. </text:p>
            <text:p text:style-name="al"/>
            <text:p text:style-name="al">Indien uw organisatie als gegadigde in aanmerking wenst te komen voor het huren en gebruiken van de sportruimte voor het omschreven doel dan kunt u uw interesse aan de hand van de hierna genoemde minimumvereisten gemotiveerd kenbaar maken door te e-mailen naar didampublicaties@denhaag.nl o.v.v. Johan Van Veenplein 12, 2521 AC te ’s-Gravenhage.<text:span text:style-name="nadrukvet"> Benoem ook de cijfer(s) van de ruimte(s) waarvoor u zich inschrijft. Voor aanvraag van een bezichtiging van de ruimte(s) kunt u e-mailen voor een afspraak naar: </text:span><text:a xlink:href="mailto:sportvoorzieningen@denhaag.nl" xlink:type="simple"><text:span text:style-name="nadrukvet">sportvoorzieningen@denhaag.nl</text:span></text:a><text:span text:style-name="nadrukvet">.</text:span></text:p>
            <text:p text:style-name="al"/>
            <text:p text:style-name="al">
            <text:span text:style-name="nadrukvet">Minimumvereisten &amp; gunningscriteria</text:span>
          </text:p>
            <text:p text:style-name="al"/>
            <text:p text:style-name="al">
            <text:span text:style-name="nadrukondlijn">Minimumvereisten</text:span>
          </text:p>
            <text:p text:style-name="al">Om in aanmerking te komen voor het huren van de sportruimte gelegen aan de <text:span text:style-name="nadrukvet">Johan Van Veenplein 12, 2521 AC te ’s-Gravenhage </text:span>dient u in het kader van uw organisatie gemotiveerd aan te tonen dat uw organisatie voldoet aan de volgende minimumvereisten: </text:p>
            <text:p text:style-name="al"/>
            <text:list text:style-name="id1-3-2-2-1-17">
              <text:list-item text:style-override="id1-3-2-2-1-17-1">
                <text:number>1.</text:number>
                <text:p text:style-name="al">De activiteiten van uw organisatie zijn primair gericht op sport en bewegen. </text:p>
              </text:list-item>
              <text:list-item text:style-override="id1-3-2-2-1-17-2">
                <text:number>2.</text:number>
                <text:p text:style-name="al">De organisatie zorgt voor fysieke aanwezigheid in het pand gedurende de hele week ten behoeve van de levendigheid. </text:p>
              </text:list-item>
              <text:list-item text:style-override="id1-3-2-2-1-17-3">
                <text:number>3.</text:number>
                <text:p text:style-name="al">De organisatie draagt bij aan het vergroten van het aantal sporters in Den Haag. </text:p>
              </text:list-item>
              <text:list-item text:style-override="id1-3-2-2-1-17-4">
                <text:number>4.</text:number>
                <text:p text:style-name="al">De activiteiten veroorzaken geen overlast voor andere huurders en de wijk. </text:p>
              </text:list-item>
              <text:list-item text:style-override="id1-3-2-2-1-17-5">
                <text:number>5.</text:number>
                <text:p text:style-name="al">De organisatie dient door middel van het overleggen van stukken aan te kunnen tonen dat de organisatie in staat is om de vermelde huurprijs en de servicekosten te kunnen betalen.</text:p>
              </text:list-item>
              <text:list-item text:style-override="id1-3-2-2-1-17-6">
                <text:number>6.</text:number>
                <text:p text:style-name="al">De organisatie toont bereidheid om maatschappelijke initiatieven vanuit de gemeente Den Haag te ondersteunen, zoals de Ooievaarspasregeling. </text:p>
              </text:list-item>
              <text:list-item text:style-override="id1-3-2-2-1-17-7">
                <text:number>7.</text:number>
                <text:p text:style-name="al">Uw organisatie dient geregistreerd te zijn in het handelsregister van de Kamer van Koophandel. U dient dit aan te tonen door een recent uittreksel uit het handelsregister van de Kamer van Koophandel te overleggen dat niet ouder is dan drie maanden. </text:p>
              </text:list-item>
              <text:list-item text:style-override="id1-3-2-2-1-17-8">
                <text:number>8.</text:number>
                <text:p text:style-name="al">Uw inschrijving houdt in dat u akkoord gaat met de vermelde voorwaarden en tot het aangaan van een huurovereenkomst (artikel 7:230a Burgerlijk Wetboek) met betrekking tot de sportruimte voor de duur van vijf jaar, met een verlengingsmogelijkheid van vijf jaar. In uw inschrijving dient u duidelijk te maken dat uw organisatie akkoord gaat met voormelde aanbod. </text:p>
                <text:p text:style-name="al"/>
              </text:list-item>
            </text:list>
            <text:p text:style-name="al">Indien uw organisatie niet voldoet aan alle van de hiervoor vermelde minimumvereisten, dan komt uw inschrijving niet in aanmerking voor verdere beoordeling en wordt uw organisatie uitgesloten van verdere deelname aan deze aanbiedingsprocedure.</text:p>
            <text:p text:style-name="al"/>
            <text:p text:style-name="al">
            <text:span text:style-name="nadrukondlijn">Gunningscriteria</text:span>
          </text:p>
            <text:p text:style-name="al">De inschrijvingen die voldoen aan alle hiervoor vermelde minimumvereisten worden vervolgens beoordeeld aan de hand van de onderstaande gunningscriteria. De scores worden toegekend aan de hand van het scoreblad dat is opgenomen in de bijlage.</text:p>
            <text:list text:style-name="id1-3-2-2-1-22">
              <text:list-item text:style-override="id1-3-2-2-1-22-1">
                <text:number>1.</text:number>
                <text:p text:style-name="al">De organisatie levert met haar activiteiten een aantoonbare aanvulling op het bestaande aanbod binnen de Haagse Sport Centrale, waarbij zo min mogelijk sprake is van overlap met reeds aanwezige gebruikers en activiteiten.</text:p>
              </text:list-item>
              <text:list-item text:style-override="id1-3-2-2-1-22-2">
                <text:number>2.</text:number>
                <text:p text:style-name="al">De organisatie draagt aantoonbaar bij aan de vergroting van de sportparticipatie in Den Haag, onder meer gelet op het bereik, de omvang en de diversiteit van de doelgroep die met de activiteiten wordt bediend.</text:p>
              </text:list-item>
              <text:list-item text:style-override="id1-3-2-2-1-22-3">
                <text:number>3.</text:number>
                <text:p text:style-name="al">De organisatie levert met haar activiteiten een aantoonbare bijdrage aan de doelstellingen en ambities zoals opgenomen in het Visiedocument Haagse Sport Centrale 2025-2030 (RIS323598), dat als bijlage bij deze publicatie is opgenomen.</text:p>
              </text:list-item>
              <text:list-item text:style-override="id1-3-2-2-1-22-4">
                <text:number>4.</text:number>
                <text:p text:style-name="al">De organisatie is bereid een grotere oppervlakte binnen de Haagse Sport Centrale te huren,  namelijk de (flexibel in te richten) ruimtes in de plint zoals omschreven in de publicatie in het Gemeenteblad van 11 maart 2026 nr. 112541. Deze publicatie is te raadplegen via de volgende link <text:a xlink:href="https://zoek.officielebekendmakingen.nl/gmb-2026-112541.html" xlink:type="simple">Gemeenteblad 2026, 112541 | Overheid.nl &gt; Officiële bekendmakingen</text:a>.</text:p>
                <text:p text:style-name="al"/>
              </text:list-item>
            </text:list>
            <text:p text:style-name="al">
            <text:span text:style-name="nadrukvet">Termijn reactie </text:span>
          </text:p>
            <text:p text:style-name="al">U dient uw interesse uiterlijk binnen 20 kalenderdagen na de publicatie gemotiveerd kenbaar te maken bij de gemeente door uw inschrijving te e-mailen naar didampublicaties@denhaag.nl o.v.v. Johan Van Veenplein 12, 2521 AC te ’s-Gravenhage. Benoem ook de cijfer(s) van de ruimte(s) waarvoor u zich inschrijft. Het verzoek van de gemeente is om de motivering met bijbehorende bijlagen/bewijsstukken in één e-mailbericht naar het voornoemde e-mailadres toe te sturen. De inhoud van aanvullende e-mailberichten wordt door de gemeente niet in de beoordeling meegenomen. Wij willen u er verder op attenderen dat de communicatie uitsluitend verloopt door middel van het vermelde e-mailadres. Het contact opnemen met de gemeente via andere kanalen zal direct tot uitsluiting leiden van deze aanbiedingsprocedure. </text:p>
            <text:p text:style-name="al"/>
            <text:p text:style-name="al">
            <text:span text:style-name="nadrukvet">De beoordeling en selectie </text:span>
          </text:p>
            <text:p text:style-name="al">De inschrijvingen van de gegadigden worden beoordeeld op basis van de bovenstaande minimumvereisten en gunningscriteria door medewerkers van de afdeling Sportvoorzieningen en Centrale Vastgoedorganisatie van de gemeente Den Haag. De inschrijver met de hoogste score wordt door de gemeente geselecteerd. Indien meerdere inschrijvers de hoogste score behalen, wordt door middel van een (notariële) loting bepaald welke gegadigde wordt geselecteerd. De gegadigden worden niet uitgenodigd voor het bijwonen van de loting en worden schriftelijk geïnformeerd over de lotingsuitslag en daarmee over de definitieve selectiebeslissing.</text:p>
            <text:p text:style-name="al"/>
            <text:p text:style-name="al">
            <text:span text:style-name="nadrukvet">Bezwaar </text:span>
          </text:p>
            <text:p text:style-name="al">Derden met een rechtens te honoreren belang die zich niet kunnen verenigen met de selectiebeslissing kunnen daartoe binnen 20 kalenderdagen na de datum van bekendmaking van de selectiebeslissing eventuele bezwaren bij de gemeente kenbaar maken. Dit kan door een gemotiveerd bericht te sturen naar het e-mailadres didampublicaties@denhaag.nl o.v.v. Johan Van Veenplein 12, 2521 AC te ’s-Gravenhage. </text:p>
            <text:p text:style-name="al">Indien een tijdige reactie wordt ontvangen, beoordeelt de gemeente de schriftelijke motivering binnen 14 kalenderdagen na het ontvangen van de bezwaren en zal zij u haar standpunt mededelen. Indien u zich vervolgens niet kunt verenigen met het standpunt van de gemeente, dan kunt uiterlijk binnen 20 kalenderdagen na dagtekening van de brief waarin uw bezwaren door de gemeente ongegrond zijn verklaard, een procedure starten bij de rechtbank ’s-Gravenhage. </text:p>
            <text:p text:style-name="al">Bij gebreke van het tijdig aanhangig maken van een gerechtelijke procedure binnen voornoemde termijn, vervalt het recht om in rechte op te treden en/of daarop enige vordering tot schadevergoeding of welke andere aanspraak dan ook te baseren, althans zijn de desbetreffende rechten daartoe verwerkt. </text:p>
            <text:p text:style-name="al">Zolang eventuele bezwaren van gegadigden door de gemeente in behandeling zijn en/of de gerechtelijke procedure loopt, wordt geen huurovereenkomst met de selecteerde gegadigde gesloten. De gemeente blijft bevoegd om te besluiten geen huurovereenkomst te sluiten.</text:p>
            <text:p text:style-name="al"/>
            <text:p text:style-name="al">Bijlagen:</text:p>
            <text:list text:style-name="id1-3-2-2-1-36">
              <text:list-item text:style-override="id1-3-2-2-1-36-1">
                <text:number>1.</text:number>
                <text:p text:style-name="al">Plattegrond sportruimte</text:p>
              </text:list-item>
              <text:list-item text:style-override="id1-3-2-2-1-36-2">
                <text:number>2.</text:number>
                <text:p text:style-name="al">Visiedocument Haagse Sport Centrale 2025-2030 (RIS323598)</text:p>
              </text:list-item>
              <text:list-item text:style-override="id1-3-2-2-1-36-3">
                <text:number>3.</text:number>
                <text:p text:style-name="al">Scoreblad gunningscriteria</text:p>
              </text:list-item>
            </text:list>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8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DCTERMS.abstract">Bekendmaking van voornemen tot verhuur van een gedeelte van het gebouw gelegen aan het Johan Van Veenplein 12, 2521 AC te ’s-Gravenhage (sportruimte) </meta:user-defined>
    <dc:language>nl</dc:language>
    <meta:user-defined meta:name="OVERHEIDop.locatietype/OVERHEIDop.gebiedsmarkering">Adres</meta:user-defined>
    <meta:user-defined meta:name="DC.title">Bekendmaking van voornemen tot verhuur van een gedeelte van het gebouw gelegen aan het Johan Van Veenplein 12, 2521 AC te ’s-Gravenhage (sportruimte)</meta:user-defined>
    <meta:user-defined meta:name="DCTERMS.W3CDTF/DCTERMS.available">2026-08-19</meta:user-defined>
    <meta:user-defined meta:name="OVERHEIDop.externeBijlage">Plattegrond|exb-2026-29384</meta:user-defined>
    <meta:user-defined meta:name="OVERHEIDop.externeBijlage">Visiedocument Haagse Sport Centrale|exb-2026-29385</meta:user-defined>
    <meta:user-defined meta:name="OVERHEIDop.externeBijlage">Scoreblad|exb-2026-29386</meta:user-defined>
    <meta:user-defined meta:name="DCTERMS.W3CDTF/OVERHEIDop.jaargang">2026</meta:user-defined>
    <meta:user-defined meta:name="OVERHEIDop.publicationIssue">392829</meta:user-defined>
    <meta:user-defined meta:name="OVERHEIDop.GmbID/DC.identifier">gmb-2026-392829</meta:user-defined>
    <meta:user-defined meta:name="OVERHEIDop.versieInformatie"/>
  </office:meta>
</office:document-meta>
</file>