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Van Voorthuijsenstraat/P.J. Eloutstraat/Duinstraat, Dom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is een aanvraag ontvangen voor het uitvoeren van werkzaamheden aan de energie-infrastructuur op locatie Van Voorthuijsenstraat/P.J. Eloutstraat/Duinstraat, Domburg. De aanvraag is geregistreerd onder zaaknummer Z2026-00002017.</text:p>
            <text:p text:style-name="common-al">
            <text:span text:style-name="nadrukvet">Waarom publiceert de gemeente dit bericht?</text:span>
          </text:p>
            <text:p text:style-name="common-al">Een omgevingsvergunning wordt bij de gemeenten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2 augustus 2026 en neemt daarover waarschijnlijk voor 7 okto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De stukken kunt u inzien op het gemeentehuis, Traverse 1 in Domburg.</text:p>
            <text:p text:style-name="common-al">Wilt u één of meerdere dossiers inzien? Wij helpen u graag.</text:p>
            <text:p text:style-name="last-al">De Centrale Publieksbalie werkt uitsluitend op afspraak. We vragen u contact op te nemen via 0118 555444, dat kan vanaf 08.30 uur ‘s morgens. U kunt ons ook mailen: gemeente@veere.nl. Geeft u daarbij het zaaknummer aa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9282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017</meta:user-defined>
    <meta:user-defined meta:name="DCTERMS.abstract">Betreft: Aanvraag vergunning op locatie Van Voorthuijsenstraat/P.J. Eloutstraat/Duinstraat, Domburg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ontvangst aanvraag omgevingsvergunning, Van Voorthuijsenstraat/P.J. Eloutstraat/Duinstraat, Dombur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28</meta:user-defined>
    <meta:user-defined meta:name="OVERHEIDop.GmbID/DC.identifier">gmb-2026-392828</meta:user-defined>
    <meta:user-defined meta:name="OVERHEIDop.versieInformatie"/>
  </office:meta>
</office:document-meta>
</file>