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realiseren van een mestbassin aan de Kraaijenissedijk 1 te Melissan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Goeree-Overflakkee maken bekend dat de volgende omgevingsvergunning is verleend, voor Cogo B.V. aan de Kraaijenissedijk 1 te Melissant.</text:p>
            <text:p text:style-name="common-al"/>
            <text:p text:style-name="common-al">Aangevraagde activiteit(en)  : Geen significante wijziging</text:p>
            <text:p text:style-name="common-al">Toelichting en uitleg over activiteit : Voor het realiseren van een mestbassin met een inhoud van 2489 m3 voor</text:p>
            <text:p text:style-name="common-al">        het opslaan van drijfmest, digestaat of dunne  fractie in een mestbassin met</text:p>
            <text:p text:style-name="common-al">        een oppervlak van 1.132 m2</text:p>
            <text:p text:style-name="common-al">Aanvraagdatum    : 19 januari 2026</text:p>
            <text:p text:style-name="common-al">Besluitdatum    : 17 augustus 2026  </text:p>
            <text:p text:style-name="common-al">Bekendmaking    : 17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9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Goeree-Overflakkee, Postbus 1, 3240 AA Middelharnis,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539015 en/of het verzoeknummer: 2026011900401.</text:p>
            <text:p text:style-name="common-al"/>
            <text:p text:style-name="common-al">U kunt de stukken ook digitaal inzien met betrekking tot deze procedure door op onderstaande link te klikken:</text:p>
            <text:p text:style-name="common-al">
            <text:a xlink:href="https://loket.dcmr.nl/mozard/!suite92.scherm1007?mObj=10270602" xlink:type="simple">https://loket.dcmr.nl/mozard/!suite92.scherm1007?mObj=10270602</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28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539015 </meta:user-defined>
    <meta:user-defined meta:name="DCTERMS.abstract">Burgemeester en wethouders van de gemeente Goeree-Overflakkee maken bekend dat de volgende omgevingsvergunning is verleend, </meta:user-defined>
    <dc:language>nl</dc:language>
    <meta:user-defined meta:name="OVERHEIDop.locatietype/OVERHEIDop.gebiedsmarkering">Weg</meta:user-defined>
    <meta:user-defined meta:name="DC.title">Kennisgeving toestemming voor het realiseren van een mestbassin aan de Kraaijenissedijk 1 te Melissant</meta:user-defined>
    <meta:user-defined meta:name="OVERHEIDop.datumEindeReactietermijn">2026-09-29</meta:user-defined>
    <meta:user-defined meta:name="OVERHEIDop.terinzageleggingBG">https://loket.dcmr.nl/mozard/!suite92.scherm1007?mObj=10270602</meta:user-defined>
    <meta:user-defined meta:name="DCTERMS.W3CDTF/DCTERMS.available">2026-08-19</meta:user-defined>
    <meta:user-defined meta:name="DCTERMS.W3CDTF/OVERHEIDop.jaargang">2026</meta:user-defined>
    <meta:user-defined meta:name="OVERHEIDop.publicationIssue">392818</meta:user-defined>
    <meta:user-defined meta:name="OVERHEIDop.GmbID/DC.identifier">gmb-2026-392818</meta:user-defined>
    <meta:user-defined meta:name="OVERHEIDop.versieInformatie"/>
  </office:meta>
</office:document-meta>
</file>