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woning en het aanleggen van een in-/uitrit (voorerf), Lange Kruisweg ongenummerd tussen 48A-3 en 48A-5 (perceel NWK01 F 7285 aangevraagd als Lange Kruisweg 48A-4)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8 juli 2026.</text:p>
            <text:p text:style-name="common-al">
            <text:span text:style-name="nadrukvet">Dossiernummer: </text:span>Z2026-00006701</text:p>
            <text:p text:style-name="common-al">
            <text:span text:style-name="nadrukvet">Omschrijving: </text:span>het oprichten van een woning en het aanleggen van een in-/uitrit (voorerf)</text:p>
            <text:p text:style-name="common-al">
            <text:span text:style-name="nadrukvet">Locatie: </text:span>Lange Kruisweg ongenummerd tussen 48A-3 en 48A-5 (perceel NWK01 F 7285 aangevraagd als Lange Kruisweg 48A-4) te Maasdijk</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uitweg</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28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6701</meta:user-defined>
    <meta:user-defined meta:name="DCTERMS.abstract">Lange Kruisweg ongenummerd tussen 48A-3 en 48A-5 (perceel NWK01 F 7285 aangevraagd als Lange Kruisweg 48A-4) te Maasdijk</meta:user-defined>
    <dc:language>nl</dc:language>
    <meta:user-defined meta:name="OVERHEIDop.locatietype/OVERHEIDop.gebiedsmarkering">Vlak</meta:user-defined>
    <meta:user-defined meta:name="DC.title">Aanvraag Omgevingsvergunning ontvangen voor het oprichten van een woning en het aanleggen van een in-/uitrit (voorerf), Lange Kruisweg ongenummerd tussen 48A-3 en 48A-5 (perceel NWK01 F 7285 aangevraagd als Lange Kruisweg 48A-4) te Maasdijk</meta:user-defined>
    <meta:user-defined meta:name="DCTERMS.W3CDTF/DCTERMS.available">2026-08-19</meta:user-defined>
    <meta:user-defined meta:name="DCTERMS.W3CDTF/OVERHEIDop.jaargang">2026</meta:user-defined>
    <meta:user-defined meta:name="OVERHEIDop.publicationIssue">392816</meta:user-defined>
    <meta:user-defined meta:name="OVERHEIDop.GmbID/DC.identifier">gmb-2026-392816</meta:user-defined>
    <meta:user-defined meta:name="OVERHEIDop.versieInformatie"/>
  </office:meta>
</office:document-meta>
</file>