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creëren van een opening in een wand Achter de Waag 20, 2801JA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Omgevingsdienst Midden-Holland (ODMH) namens gemeente Gouda besloten om de beslistermijn van de aanvraag met kenmerk 2026-00015858 voor het creëren van een opening in een wand op de locatie Achter de Waag 20, 2801JA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281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1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858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eslistermijn verlengen aanvraag het creëren van een opening in een wand Achter de Waag 20, 2801JA Gou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11</meta:user-defined>
    <meta:user-defined meta:name="OVERHEIDop.GmbID/DC.identifier">gmb-2026-392811</meta:user-defined>
    <meta:user-defined meta:name="OVERHEIDop.versieInformatie"/>
  </office:meta>
</office:document-meta>
</file>