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Grote Houtstraat 80 2011SR Haarlem, 0392-2026-0058188, het wijzigen van de gevel en indeling bovenwoning tot twee appartementen, verzonden 17-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280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0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0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58188</meta:user-defined>
    <meta:user-defined meta:name="DCTERMS.abstract">het wijzigen van de gevel en indeling bovenwoning tot twee appartementen</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Grote Houtstraat 80 2011SR Haarlem, 0392-2026-0058188, het wijzigen van de gevel en indeling bovenwoning tot twee appartementen, verzonden 17-08-2026</meta:user-defined>
    <meta:user-defined meta:name="DCTERMS.W3CDTF/DCTERMS.available">2026-08-19</meta:user-defined>
    <meta:user-defined meta:name="DCTERMS.W3CDTF/OVERHEIDop.jaargang">2026</meta:user-defined>
    <meta:user-defined meta:name="OVERHEIDop.publicationIssue">392807</meta:user-defined>
    <meta:user-defined meta:name="OVERHEIDop.GmbID/DC.identifier">gmb-2026-392807</meta:user-defined>
    <meta:user-defined meta:name="OVERHEIDop.versieInformatie"/>
  </office:meta>
</office:document-meta>
</file>