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een uitbouw, Van Egmondkade 54-BS, 3553JJ Utrecht, GU-Z2026-0053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gmondkade 54-BS, 3553JJ Utrecht</text:p>
            <text:p text:style-name="common-al">GU-Z2026-0053139</text:p>
            <text:p text:style-name="common-al">Toelichting: het bouwen van een dakterras op een uit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8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3139</meta:user-defined>
    <meta:user-defined meta:name="DCTERMS.abstract">Toelichting: het bouwen van een dakterras op een uitbouw</meta:user-defined>
    <dc:language>nl</dc:language>
    <meta:user-defined meta:name="DC.title">Verleende Omgevingsvergunning, het bouwen van een dakterras op een uitbouw, Van Egmondkade 54-BS, 3553JJ Utrecht, GU-Z2026-0053139</meta:user-defined>
    <meta:user-defined meta:name="OVERHEIDop.datumEindeReactietermijn">2026-09-28</meta:user-defined>
    <meta:user-defined meta:name="OVERHEIDop.terinzageleggingBG">https://jeleefomgeving.nl/inzien/002220647/f2644a8e-bfd2-474c-90eb-4fdca4aba67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81</meta:user-defined>
    <meta:user-defined meta:name="OVERHEIDop.publicationIssue">392806</meta:user-defined>
    <meta:user-defined meta:name="OVERHEIDop.GmbID/DC.identifier">gmb-2026-392806</meta:user-defined>
    <meta:user-defined meta:name="OVERHEIDop.versieInformatie"/>
  </office:meta>
</office:document-meta>
</file>