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, van 18 tot en met 29 augustus 2026, tijdens introductie en play-offs NEC - Molenstraat 89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9-08-2026</text:p>
            <text:p text:style-name="common-al">
            <text:span text:style-name="nadrukvet">Omschrijving: </text:span>Ontheffing art.35 Alcoholwet (Molenstraat 89 6511 HC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3382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9-06-2026</text:p>
            <text:p text:style-name="common-al">
            <text:span text:style-name="nadrukvet">Definitieve beschikking verzonden: </text:span>17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8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7 augustus 2026 tot en met 28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3382/35133bc5-a53e-4dbd-8083-72603d3b2964.pdf" xlink:type="simple">https://besluitenapv.nijmegen.nl/ZD2600083382/35133bc5-a53e-4dbd-8083-72603d3b296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8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, van 18 tot en met 29 augustus 2026, tijdens introductie en play-offs NEC - Molenstraat 89 te Nijmeg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04</meta:user-defined>
    <meta:user-defined meta:name="OVERHEIDop.GmbID/DC.identifier">gmb-2026-392804</meta:user-defined>
    <meta:user-defined meta:name="OVERHEIDop.versieInformatie"/>
  </office:meta>
</office:document-meta>
</file>