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Wildekampsweg 53, 8091GH Wez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- Wildekampsweg 53 in Wezep, voor het gedeeltelijk slopen van hoofdgebouw en verwijderen van asbesthoudende materialen , verzonden op 17 augustus 2026 (zaaknummer R2026-02120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9280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120</meta:user-defined>
    <meta:user-defined meta:name="DCTERMS.abstract">Betreft: Melding op locatie Wildekampsweg 53, 8091GH Wezep</meta:user-defined>
    <dc:language>nl</dc:language>
    <meta:user-defined meta:name="OVERHEIDop.locatietype/OVERHEIDop.gebiedsmarkering">Punt</meta:user-defined>
    <meta:user-defined meta:name="DC.title">Kennisgeving geaccepteerde melding, Wildekampsweg 53, 8091GH Wezep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801</meta:user-defined>
    <meta:user-defined meta:name="OVERHEIDop.GmbID/DC.identifier">gmb-2026-392801</meta:user-defined>
    <meta:user-defined meta:name="OVERHEIDop.versieInformatie"/>
  </office:meta>
</office:document-meta>
</file>