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echniekruimte, Lundlaan 6, 3584EA Utrecht, GU-Z2026-00566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undlaan 6, 3584EA Utrecht</text:p>
            <text:p text:style-name="common-al">GU-Z2026-0056611</text:p>
            <text:p text:style-name="common-al">Toelichting: het bouwen van een techniekruimt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7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6611</meta:user-defined>
    <meta:user-defined meta:name="DCTERMS.abstract">Toelichting: het bouwen van een techniekruimte</meta:user-defined>
    <dc:language>nl</dc:language>
    <meta:user-defined meta:name="OVERHEIDop.locatietype/OVERHEIDop.gebiedsmarkering">Vlak</meta:user-defined>
    <meta:user-defined meta:name="DC.title">Verleende Omgevingsvergunning, het bouwen van een techniekruimte, Lundlaan 6, 3584EA Utrecht, GU-Z2026-0056611</meta:user-defined>
    <meta:user-defined meta:name="OVERHEIDop.datumEindeReactietermijn">2026-09-28</meta:user-defined>
    <meta:user-defined meta:name="OVERHEIDop.terinzageleggingBG">https://jeleefomgeving.nl/inzien/002220647/2a90b67d-7e6a-44c9-9cee-8b9bea0cc3cb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90</meta:user-defined>
    <meta:user-defined meta:name="OVERHEIDop.GmbID/DC.identifier">gmb-2026-392790</meta:user-defined>
    <meta:user-defined meta:name="OVERHEIDop.versieInformatie"/>
  </office:meta>
</office:document-meta>
</file>