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renfeest Vijfspronglaan Apeldoorn d.d. 1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7 augustus 2026</text:p>
            <text:p text:style-name="common-al">Omschrijving: Burenfeest Vijfspronglaan</text:p>
            <text:p text:style-name="common-al">Locatie: Vijfspronglaan 4, 7313 BN Apeldoorn</text:p>
            <text:p text:style-name="common-al">Zaaknummer: 02006345971</text:p>
            <text:p text:style-name="common-al">Datum evenement: 19 september 2026</text:p>
            <text:p text:style-name="common-al">Tijdstip evenement: 16:00 uur tot 22:30 uur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27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5971</meta:user-defined>
    <dc:language>nl</dc:language>
    <meta:user-defined meta:name="OVERHEIDop.locatietype/OVERHEIDop.gebiedsmarkering">Punt</meta:user-defined>
    <meta:user-defined meta:name="DC.title">Besluit evenementenvergunning Burenfeest Vijfspronglaan Apeldoorn d.d. 19 septem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89</meta:user-defined>
    <meta:user-defined meta:name="OVERHEIDop.GmbID/DC.identifier">gmb-2026-392789</meta:user-defined>
    <meta:user-defined meta:name="OVERHEIDop.versieInformatie"/>
  </office:meta>
</office:document-meta>
</file>