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 op een uitbouw, Van Egmondkade 52-BS, 3553JJ Utrecht, GU-Z2026-00531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Egmondkade 52-BS, 3553JJ Utrecht</text:p>
            <text:p text:style-name="common-al">GU-Z2026-0053138</text:p>
            <text:p text:style-name="common-al">Toelichting: het bouwen van een dakterras op een uit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77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3138</meta:user-defined>
    <meta:user-defined meta:name="DCTERMS.abstract">Toelichting: het bouwen van een dakterras op een uitbouw</meta:user-defined>
    <dc:language>nl</dc:language>
    <meta:user-defined meta:name="DC.title">Verleende Omgevingsvergunning, het bouwen van een dakterras op een uitbouw, Van Egmondkade 52-BS, 3553JJ Utrecht, GU-Z2026-0053138</meta:user-defined>
    <meta:user-defined meta:name="OVERHEIDop.datumEindeReactietermijn">2026-09-28</meta:user-defined>
    <meta:user-defined meta:name="OVERHEIDop.terinzageleggingBG">https://jeleefomgeving.nl/inzien/002220647/41cc2297-8112-4a0e-a1d4-dcf6f892e712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372</meta:user-defined>
    <meta:user-defined meta:name="OVERHEIDop.publicationIssue">392775</meta:user-defined>
    <meta:user-defined meta:name="OVERHEIDop.GmbID/DC.identifier">gmb-2026-392775</meta:user-defined>
    <meta:user-defined meta:name="OVERHEIDop.versieInformatie"/>
  </office:meta>
</office:document-meta>
</file>