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(en), Nieuw Houtwijk te Den H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Den Haag kennis van de ontvangst op 15 augustus 2026 van een melding zoals bedoeld in hoofdstuk 4 van het Besluit activiteiten leefomgeving (Bal). De melding betreft het toepassen van 2.000 m³ grond of baggerspecie op of in de landbodem t.b.v. de ophoging en vervanging voor uitkomend funderingsmateriaal. De locatie betreft <text:span text:style-name="nadrukvet">Nieuw Houtwijk te Den Haag</text:span>.</text:p>
            <text:p text:style-name="common-al">De melding is gedaan voor de volgende milieubelastende activiteit(en): toepassen van grond of baggerspecie op of in de landbodem. De melding is geregistreerd met het zaaknummer <text:span text:style-name="nadrukvet">01180375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277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7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7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's-Gravenhage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DCTERMS.abstract">Het toepassen van 2.000 m³ grond of baggerspecie op of in de landbodem t.b.v. de ophoging en vervanging voor uitkomend funderingsmateriaal.</meta:user-defined>
    <dc:language>nl</dc:language>
    <meta:user-defined meta:name="OVERHEIDop.locatietype/OVERHEIDop.gebiedsmarkering">Lijn</meta:user-defined>
    <meta:user-defined meta:name="DC.title">Melding milieubelastende activiteit(en), Nieuw Houtwijk te Den Haag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773</meta:user-defined>
    <meta:user-defined meta:name="OVERHEIDop.GmbID/DC.identifier">gmb-2026-392773</meta:user-defined>
    <meta:user-defined meta:name="OVERHEIDop.versieInformatie"/>
  </office:meta>
</office:document-meta>
</file>