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Arent Janszoon Ernststraat 195 1083GV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voor- en de achtergevel van de begane grond van het gebouw Arent Janszoon Ernststraat 195</text:p>
            <text:p text:style-name="common-al">Besluit: verleend</text:p>
            <text:p text:style-name="common-al">Besluit verzonden op: 17-08-2026</text:p>
            <text:p text:style-name="common-al">Zaakadres: Arent Janszoon Ernststraat 195 1083GV Amsterdam</text:p>
            <text:p text:style-name="common-al">Zaaknummer: Z2026-019953</text:p>
            <text:p text:style-name="common-al">DSO-nummer: 2026050501419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administratie.sdz@amsterdam.nl?Subject=Dossiernummer Z2026-019953" xlink:type="simple">vth.administratie.sdz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276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19953</meta:user-defined>
    <meta:user-defined meta:name="DCTERMS.abstract">veranderen van de voor- en de achtergevel van de begane grond van het gebouw Arent Janszoon Ernststraat 195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Arent Janszoon Ernststraat 195 1083GV Amsterdam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2769</meta:user-defined>
    <meta:user-defined meta:name="OVERHEIDop.GmbID/DC.identifier">gmb-2026-392769</meta:user-defined>
    <meta:user-defined meta:name="OVERHEIDop.versieInformatie"/>
  </office:meta>
</office:document-meta>
</file>