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Gevers Deynootplein, Gevers Deynootweg, Kurhausweg, Utrechtsestraat en Badhuis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1 augustus 2026 van een melding zoals bedoeld in hoofdstuk 4 van het Besluit activiteiten leefomgeving (Bal). De melding betreft graafwerkzaamheden t.b.v. onderhoudswerk aan nutsvoorzieningen. De locatie betreft <text:span text:style-name="nadrukvet">Gevers Deynootplein/Gevers Deynootweg/Kurhausweg/Utrechtsestraat/Badhuisweg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993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27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uitvoeren van graafwerkzaamheden t.b.v. onderhoudswerk aan nuts- voorzieningen.</meta:user-defined>
    <dc:language>nl</dc:language>
    <meta:user-defined meta:name="OVERHEIDop.locatietype/OVERHEIDop.gebiedsmarkering">Lijn</meta:user-defined>
    <meta:user-defined meta:name="DC.title">Melding milieubelastende activiteit(en), Gevers Deynootplein, Gevers Deynootweg, Kurhausweg, Utrechtsestraat en Badhuisweg te Den H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66</meta:user-defined>
    <meta:user-defined meta:name="OVERHEIDop.GmbID/DC.identifier">gmb-2026-392766</meta:user-defined>
    <meta:user-defined meta:name="OVERHEIDop.versieInformatie"/>
  </office:meta>
</office:document-meta>
</file>