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ingsbesluit Nadere regels subsidie (her)gebruiken regenwater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Bladel,</text:p>
            <text:p text:style-name="al"/>
            <text:p text:style-name="al">Gelezen het voorstel 26.15545;</text:p>
            <text:p text:style-name="al"/>
            <text:p text:style-name="al">gelet op;</text:p>
            <text:p text:style-name="al"/>
            <text:list text:style-name="id1-3-2-1-1-7">
              <text:list-item text:style-override="id1-3-2-1-1-7-1">
                <text:number>•</text:number>
                <text:p text:style-name="al"> De Algemene subsidieverordening gemeente Bladel 2022;</text:p>
              </text:list-item>
              <text:list-item text:style-override="id1-3-2-1-1-7-2">
                <text:number>•</text:number>
                <text:p text:style-name="al"> Kadernota Klimaatadaptatie;</text:p>
              </text:list-item>
              <text:list-item text:style-override="id1-3-2-1-1-7-3">
                <text:number>•</text:number>
                <text:p text:style-name="al"> Het Gemeentelijk rioleringsplan 2021 – 2025;</text:p>
              </text:list-item>
              <text:list-item text:style-override="id1-3-2-1-1-7-4">
                <text:number>•</text:number>
                <text:p text:style-name="al"> Uitvoeringsagenda klimaatadaptatie 2022 – 2026. </text:p>
              </text:list-item>
            </text:list>
            <text:p text:style-name="al">overwegende;</text:p>
            <text:p text:style-name="al"/>
            <text:p text:style-name="al">Dat het college bevoegd is om nadere regels vast te stellen of in te trekken;</text:p>
            <text:p text:style-name="al"/>
            <text:p text:style-name="al">In het Coalitieakkoord 2026 – 2030 is opgenomen dat we het ambitieniveau voor het Gemeentelijk Rioleringsplan, klimaatadaptatie en waterbeheer deze raadsperiode herijken en in lijn brengen met onze schaal en financiële mogelijkheden; </text:p>
            <text:p text:style-name="al"/>
            <text:p text:style-name="al">besluit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Het ambitieniveau voor participatie en communicatie binnen klimaatadaptatie vanaf 2027, in lijn met het Coalitieakkoord 2026-2030, te herzien en het structurele budget voor klimaatadaptatie vanaf 2027 met € 50.000 per jaar te verlagen door het beëindigen van participatie- en communicatieactiviteiten.</text:p>
              </text:list-item>
              <text:list-item text:style-override="id1-3-2-2-1-2-2">
                <text:number>2.</text:number>
                <text:p text:style-name="al">De Nadere regels subsidie (her)gebruiken regenwater 2023 in te trekken per 1 januari 2027 en het daarmee samenhangende subsidieplafond ook per 1 januari 2027 in te trekken;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Bladel, 11 augustus 2026</text:span></text:p>
          </text:section>
          <text:section text:name="ondertekening_id1-3-2-3-2">
            <text:p><text:span text:style-name="functie"/></text:p>
            <text:p><text:span text:style-name="functie">Burgemeester en wethouders voornoemd,</text:span></text:p>
            <text:p><text:span text:style-name="functie">de secretaris,</text:span></text:p>
          </text:section>
          <text:section text:name="ondertekening_id1-3-2-3-3">
            <text:p><text:span text:style-name="functie"/></text:p>
            <text:p><text:span text:style-name="functie">de burgemeester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27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lade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Natuur en milieu | Organisatie en beleid</meta:user-defined>
    <meta:user-defined meta:name="OVERHEID.TaxonomieBeleidsagendaDecentraal/OVERHEID.category">Financiën | Organisatie en beleid</meta:user-defined>
    <meta:user-defined meta:name="DC.source">Algemene subsidieverordening gemeente Bladel 2022]|[https://lokaleregelgeving.overheid.nl/CVDR679632/1</meta:user-defined>
    <meta:user-defined meta:name="DC.source">Gemeentelijk Rioleringsplan 2021-2025 Bladel]|[https://lokaleregelgeving.overheid.nl/CVDR655519/1</meta:user-defined>
    <dc:language>nl</dc:language>
    <meta:user-defined meta:name="OVERHEIDop.locatietype/OVERHEIDop.gebiedsmarkering">Gemeente</meta:user-defined>
    <meta:user-defined meta:name="DC.title">Intrekkingsbesluit Nadere regels subsidie (her)gebruiken regenwater 202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2765</meta:user-defined>
    <meta:user-defined meta:name="OVERHEIDop.GmbID/DC.identifier">gmb-2026-392765</meta:user-defined>
    <meta:user-defined meta:name="OVERHEIDop.versieInformatie"/>
  </office:meta>
</office:document-meta>
</file>