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ter hoogte van Prins Hendrikkade 6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een boom in de openbare ruimte</text:p>
            <text:p text:style-name="common-al">Zaakadres: ter hoogte van Prins Hendrikkade 600</text:p>
            <text:p text:style-name="common-al">Datum ontvangst: 23-07-2026</text:p>
            <text:p text:style-name="common-al">Zaaknummer: Z2026-032764</text:p>
            <text:p text:style-name="common-al">DSO-nummer: 202607230007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76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2764</meta:user-defined>
    <meta:user-defined meta:name="DCTERMS.abstract">kappen van een boom in de openbare ruimt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ter hoogte van Prins Hendrikkade 600</meta:user-defined>
    <meta:user-defined meta:name="DCTERMS.W3CDTF/DCTERMS.available">2026-08-19</meta:user-defined>
    <meta:user-defined meta:name="DCTERMS.W3CDTF/OVERHEIDop.jaargang">2026</meta:user-defined>
    <meta:user-defined meta:name="OVERHEIDop.externeBijlage">rapportage 1159246 (1)|exb-2026-29368</meta:user-defined>
    <meta:user-defined meta:name="OVERHEIDop.externeBijlage">20250801 brief toelichting aanvraag Kap en VPS|exb-2026-29369</meta:user-defined>
    <meta:user-defined meta:name="OVERHEIDop.externeBijlage">Situatiekaart 11592146|exb-2026-29370</meta:user-defined>
    <meta:user-defined meta:name="OVERHEIDop.publicationIssue">392762</meta:user-defined>
    <meta:user-defined meta:name="OVERHEIDop.GmbID/DC.identifier">gmb-2026-392762</meta:user-defined>
    <meta:user-defined meta:name="OVERHEIDop.versieInformatie"/>
  </office:meta>
</office:document-meta>
</file>