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voor het vervangen van de bestaande draagmuur door een stalen balk, Balkweiterhoek 40, 1685 PL Zwaagdijk-W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7-08-2026 besloten om de beslistermijn voor de aanvraag met zaaknummer CLZ-00000676 voor een omgevingsvergunning voor het vervangen van de bestaande draagmuur door een stalen balk op locatie Balkweiterhoek 40, 1685 PL Zwaagdijk-West te verlengen voor een periode van maximaal 6 weken. </text:p>
            <text:p text:style-name="common-al">
            
          </text:p>
            <text:p text:style-name="common-al">De aanvraag betreft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9276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676</meta:user-defined>
    <dc:language>nl</dc:language>
    <meta:user-defined meta:name="OVERHEIDop.locatietype/OVERHEIDop.gebiedsmarkering">Punt</meta:user-defined>
    <meta:user-defined meta:name="DC.title">Kennisgeving verlenging beslistermijn aanvraag omgevingsvergunning voor het vervangen van de bestaande draagmuur door een stalen balk, Balkweiterhoek 40, 1685 PL Zwaagdijk-Wes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61</meta:user-defined>
    <meta:user-defined meta:name="OVERHEIDop.GmbID/DC.identifier">gmb-2026-392761</meta:user-defined>
    <meta:user-defined meta:name="OVERHEIDop.versieInformatie"/>
  </office:meta>
</office:document-meta>
</file>