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rasmusstraat 95 G1, Apeldoorn, het inrichten van een bouwplaats t.b.v. onderhoud van 96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0-07-2026</text:p>
            <text:p text:style-name="common-al">Zaaknummer:  02006314642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27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14642</meta:user-defined>
    <dc:language>nl</dc:language>
    <meta:user-defined meta:name="OVERHEIDop.locatietype/OVERHEIDop.gebiedsmarkering">Punt</meta:user-defined>
    <meta:user-defined meta:name="DC.title">Aanvraag Omgevingsvergunning Erasmusstraat 95 G1, Apeldoorn, het inrichten van een bouwplaats t.b.v. onderhoud van 96 won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60</meta:user-defined>
    <meta:user-defined meta:name="OVERHEIDop.GmbID/DC.identifier">gmb-2026-392760</meta:user-defined>
    <meta:user-defined meta:name="OVERHEIDop.versieInformatie"/>
  </office:meta>
</office:document-meta>
</file>