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lokstraat 7, 4461JK Goes - Verlengen beslistermijn omgevingsvergunning voor het legaliseren van de splitsing van het p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de termijn om te beslissen op de aanvraag voor een omgevingsvergunning met ten hoogste zes weken hebben verlengd. De aanvraag betreft het legaliseren van de splitsing van het pand op de locatie Klokstraat 7, 4461JK Goes. De aanvraag is geregistreerd onder zaaknummer Z2026-00005032.</text:p>
            <text:p text:style-name="common-al">
            <text:span text:style-name="nadrukvet">Procedure</text:span>
          </text:p>
            <text:p text:style-name="common-al">Tegen het verlengen van de beslistermijn kunt u geen bezwaarschrift of zienswijze indienen. Voor meer informatie kunt u contact opnemen via vergunningen@goes.nl of telefoonnummer (0113) 249 7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275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5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5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032</meta:user-defined>
    <meta:user-defined meta:name="DCTERMS.abstract">Klokstraat 7, 4461JK Goes - Verlengen beslistermijn omgevingsvergunning voor het legaliseren van de splitsing van het pand</meta:user-defined>
    <dc:language>nl</dc:language>
    <meta:user-defined meta:name="OVERHEIDop.locatietype/OVERHEIDop.gebiedsmarkering">Vlak</meta:user-defined>
    <meta:user-defined meta:name="DC.title">Klokstraat 7, 4461JK Goes - Verlengen beslistermijn omgevingsvergunning voor het legaliseren van de splitsing van het pand</meta:user-defined>
    <meta:user-defined meta:name="DCTERMS.W3CDTF/DCTERMS.available">2026-08-19</meta:user-defined>
    <meta:user-defined meta:name="DCTERMS.W3CDTF/OVERHEIDop.jaargang">2026</meta:user-defined>
    <meta:user-defined meta:name="OVERHEIDop.publicationIssue">392759</meta:user-defined>
    <meta:user-defined meta:name="OVERHEIDop.GmbID/DC.identifier">gmb-2026-392759</meta:user-defined>
    <meta:user-defined meta:name="OVERHEIDop.versieInformatie"/>
  </office:meta>
</office:document-meta>
</file>