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verlengen van een aanvraag voor de opvang van vluchtelingen, Ravellaan 1, 3533JE Utrecht, GU-Z2026-00606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avellaan 1, 3533JE Utrecht</text:p>
            <text:p text:style-name="common-al">GU-Z2026-0060698</text:p>
            <text:p text:style-name="common-al">Toelichting: het verlengen van een aanvraag voor de opvang van vluchtelingen</text:p>
            <text:p text:style-name="common-al">Datum besluit: 7 augustus 2026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7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698</meta:user-defined>
    <meta:user-defined meta:name="DCTERMS.abstract">Toelichting: het verlengen van een aanvraag voor de opvang van vluchtelingen</meta:user-defined>
    <dc:language>nl</dc:language>
    <meta:user-defined meta:name="OVERHEIDop.locatietype/OVERHEIDop.gebiedsmarkering">Vlak</meta:user-defined>
    <meta:user-defined meta:name="DC.title">Aanvraag omgevingsvergunning vergunningsvrij, het verlengen van een aanvraag voor de opvang van vluchtelingen, Ravellaan 1, 3533JE Utrecht, GU-Z2026-006069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58</meta:user-defined>
    <meta:user-defined meta:name="OVERHEIDop.GmbID/DC.identifier">gmb-2026-392758</meta:user-defined>
    <meta:user-defined meta:name="OVERHEIDop.versieInformatie"/>
  </office:meta>
</office:document-meta>
</file>