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17-08-2026, Kinheim 376, 1161DL Zwanenburg, Maken van een uitweg, Datum verzonden: , DSO-nummer: 2026052101773, Zaaknummer: 0394133959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27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395997</meta:user-defined>
    <meta:user-defined meta:name="DCTERMS.abstract">Aanleg parkeerplek</meta:user-defined>
    <dc:language>nl</dc:language>
    <meta:user-defined meta:name="OVERHEIDop.locatietype/OVERHEIDop.gebiedsmarkering">Vlak</meta:user-defined>
    <meta:user-defined meta:name="DC.title">Gemeente Haarlemmermeer, Verleende aanvraag omgevingsvergunning, 17-08-2026, Kinheim 376, 1161DL Zwanenburg, Maken van een uitweg, Datum verzonden: , DSO-nummer: 2026052101773, Zaaknummer: 03941339599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50</meta:user-defined>
    <meta:user-defined meta:name="OVERHEIDop.GmbID/DC.identifier">gmb-2026-392750</meta:user-defined>
    <meta:user-defined meta:name="OVERHEIDop.versieInformatie"/>
  </office:meta>
</office:document-meta>
</file>