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Geweigerde aanvraag omgevingsvergunning, Maken van een uitweg Bolwerksepoort 64, 2152 HD, Nieuw-Vennep, Datum verzonden:17-08-2026, DSO-nummer: 2026070500113, Zaaknummer: 0394135678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verzend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27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567811</meta:user-defined>
    <meta:user-defined meta:name="DCTERMS.abstract">Uitweg Bolwerksepoort 64 Nieuw-Vennep</meta:user-defined>
    <dc:language>nl</dc:language>
    <meta:user-defined meta:name="OVERHEIDop.locatietype/OVERHEIDop.gebiedsmarkering">Vlak</meta:user-defined>
    <meta:user-defined meta:name="DC.title">Gemeente Haarlemmermeer, Geweigerde aanvraag omgevingsvergunning, Maken van een uitweg Bolwerksepoort 64, 2152 HD, Nieuw-Vennep, Datum verzonden:17-08-2026, DSO-nummer: 2026070500113, Zaaknummer: 03941356781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46</meta:user-defined>
    <meta:user-defined meta:name="OVERHEIDop.GmbID/DC.identifier">gmb-2026-392746</meta:user-defined>
    <meta:user-defined meta:name="OVERHEIDop.versieInformatie"/>
  </office:meta>
</office:document-meta>
</file>