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Kwakersstraat 27 1053W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17-08-2026</text:p>
            <text:p text:style-name="common-al">Zaakadres: Kwakersstraat 27 1053WC Amsterdam</text:p>
            <text:p text:style-name="common-al">Zaaknummer: Z2026-03622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36225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74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22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Kwakersstraat 27 1053WC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44</meta:user-defined>
    <meta:user-defined meta:name="OVERHEIDop.GmbID/DC.identifier">gmb-2026-392744</meta:user-defined>
    <meta:user-defined meta:name="OVERHEIDop.versieInformatie"/>
  </office:meta>
</office:document-meta>
</file>