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mermeer, Ingetrokken aanvraag omgevingsvergunning, IJweg 16 1161GA Zwanenburg, het realiseren van een Bed &amp; Breakfast in de woning, Datum verzonden: 17-08-2026, DSO-nummer: 2026060201052, Zaakunummer: 0394134322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/beroep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27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432241</meta:user-defined>
    <meta:user-defined meta:name="DCTERMS.abstract">het realiseren van een Bed &amp; Breakfast in de woning</meta:user-defined>
    <dc:language>nl</dc:language>
    <meta:user-defined meta:name="OVERHEIDop.locatietype/OVERHEIDop.gebiedsmarkering">Vlak</meta:user-defined>
    <meta:user-defined meta:name="DC.title">Gemeente Haarlemmermeer, Ingetrokken aanvraag omgevingsvergunning, IJweg 16 1161GA Zwanenburg, het realiseren van een Bed &amp; Breakfast in de woning, Datum verzonden: 17-08-2026, DSO-nummer: 2026060201052, Zaakunummer: 03941343224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42</meta:user-defined>
    <meta:user-defined meta:name="OVERHEIDop.GmbID/DC.identifier">gmb-2026-392742</meta:user-defined>
    <meta:user-defined meta:name="OVERHEIDop.versieInformatie"/>
  </office:meta>
</office:document-meta>
</file>