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55448id4142795-8265-4e1a-8b35-455c5944dea1.png" manifest:media-type="image/png"/>
  <manifest:file-entry manifest:full-path="Pictures/Schermafbeelding2026-08-17155501ie0d29c27-76da-42f8-973c-7a190321a46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1-3-11-6">
      <text:list-level-style-bullet text:bullet-char="-" text:level="1">
        <style:list-level-properties text:min-label-width="10mm"/>
      </text:list-level-style-bullet>
    </text:list-style>
    <text:list-style style:name="id1-3-2-1-3-11-7">
      <text:list-level-style-bullet text:bullet-char="-" text:level="1">
        <style:list-level-properties text:min-label-width="10mm"/>
      </text:list-level-style-bullet>
    </text:list-style>
    <text:list-style style:name="id1-3-2-1-3-11-8">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parkeerverbod aan de Zuidzijde van Haaglaan tussen 1e Haagstraat en Kloosterweide te Helmond</text:p>
      <text:section text:name="regeling_id1-3-2" text:style-name="regeling">
        <text:section text:name="aanhef_id1-3-2-1" text:style-name="aanhef">
          <text:section text:name="context_id1-3-2-1-1" text:style-name="context">
            <text:p text:style-name="context.al">Zaaknummer: 53113219</text:p>
            <text:p text:style-name="context.al">Documentnummer: 53113220</text:p>
            <text:p text:style-name="context.al">Datum besluit: 16-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om een parkeerverbod in te voeren aan de zuidzijde van de Haaglaan, tussen de 1e Haagstraat en de Kloosterweide, tegenover de uitweg tussen Haaglaan 20a en 22, conform kaartbijlage van dit verkeersbeslui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De locatie waar het parkeerverbod wordt ingevoerd, is gelegen op gronden die in eigendom zijn van en in beheer en onderhoud zijn bij de gemeente Helmond.</text:p>
              </text:list-item>
              <text:list-item text:style-override="id1-3-2-1-3-11-2">
                <text:number>-</text:number>
                <text:p text:style-name="al"> De parkeerdruk is hoog in deze wijk.</text:p>
              </text:list-item>
              <text:list-item text:style-override="id1-3-2-1-3-11-3">
                <text:number>-</text:number>
                <text:p text:style-name="al"> Er staan regelmatig hinderlijk geparkeerde voertuigen op het deel van de Haaglaan waar de gemeente Helmond dit parkeerverbod wil invoeren.</text:p>
              </text:list-item>
              <text:list-item text:style-override="id1-3-2-1-3-11-4">
                <text:number>-</text:number>
                <text:p text:style-name="al"> Door hinderlijk geparkeerde voertuigen kunnen bewoners met hun voertuig hun uitweg regelmatig niet verlaten. Dit gaat specifiek om de uitweg tussen Haaglaan 20a en 22, met het daarachter gelegen gemeenschappelijke terrein met garages. Hiervan is melding gemaakt bij de gemeente Helmond.</text:p>
              </text:list-item>
              <text:list-item text:style-override="id1-3-2-1-3-11-5">
                <text:number>-</text:number>
                <text:p text:style-name="al"> Er zijn parkeervakken aangeduid op straat op dit deel van de Haaglaan waar de gemeente Helmond dit parkeerverbod wil invoeren, maar het is officieel niet verboden om buiten deze vakken te parkeren.</text:p>
              </text:list-item>
              <text:list-item text:style-override="id1-3-2-1-3-11-6">
                <text:number>-</text:number>
                <text:p text:style-name="al"> Door het invoeren van een parkeerverbod aan één zijde (de zuidzijde) van de Haaglaan tussen de 1e Haaglaan en de Kloosterweide, conform kaartbijlage van dit verkeersbesluit, kan het probleem van de geblokkeerde uitweg tussen Haaglaan 20a en 22 en het daarachter gelegen gemeenschappelijke terrein met garages worden opgelost.</text:p>
              </text:list-item>
              <text:list-item text:style-override="id1-3-2-1-3-11-7">
                <text:number>-</text:number>
                <text:p text:style-name="al"> Er mag na het invoeren van dit parkeerverbod nog steeds in de vakken geparkeerd worden. Er gaat dus geen openbare parkeercapaciteit waar men niet hinderlijk geparkeerd staat, verloren.</text:p>
              </text:list-item>
              <text:list-item text:style-override="id1-3-2-1-3-11-8">
                <text:number>-</text:number>
                <text:p text:style-name="al"> Dit parkeerverbod maakt artikel 24 van het Reglement verkeersregels en verkeerstekens 1990 (RVV 1990) en artikel 5 van de Wegenverkeerswet duidelijker zichtbaar in de praktijk.</text:p>
              </text:list-item>
            </text:list>
            <text:p text:style-name="considerans.al">
            <text:span text:style-name="nadrukvet">Overleg</text:span>
          </text:p>
            <text:p text:style-name="considerans.al">Er is overleg gevoerd met de gemandateerde van de korpschef van de politie. Hiermee is voldaan aan het bepaalde in artikel 24 van het BABW.</text:p>
            <text:p text:style-name="considerans.al">
            <text:span text:style-name="nadrukvet">Belangenafweging</text:span>
          </text:p>
            <text:p text:style-name="considerans.al">De gemeente Helmond heeft een melding ontvangen over hinderlijk fout geparkeerde voertuigen. Hierdoor kunnen gebruikers van de uitweg tussen Haaglaan 20a en 22, met het daarachter gelegen gemeenschappelijke terrein met garages, de uitweg regelmatig niet verlaten. Daarnaast zijn er parkeervakken aangeduid op dit deel van de Haaglaan, tussen de 1e Haagstraat en de Kloosterweide, maar is het officieel niet verboden om buiten de vakken te parkeren. Er zijn geen parkeervakken aangeduid voor de eerder genoemde uitweg.</text:p>
            <text:p text:style-name="considerans.al">Er mag na het invoeren van dit parkeerverbod nog steeds in de vakken geparkeerd worden. Er gaat dus geen openbare parkeercapaciteit waar men niet hinderlijk geparkeerd staat, verloren. De plekken waar geen vakken staan aangegeven aan de zuidzijde in dit deel van de Haaglaan, zijn tegenover uitwegen. Dit is echter lastig te handhaven zonder parkeerverbod omdat het niet direct voor een uitweg is. De gemeente Helmond vindt, ondanks de hoge parkeerdruk, het belang van de gebruikers van de geblokkeerde uitweg tussen Haaglaan 20 a en 22 zwaarder wegen dan het belang van mensen die hun voertuig hinderlijk parkeren en vindt dus dat dit parkeerverbod ingevoerd moet worden.</text:p>
            <text:p text:style-name="considerans.al">
            <text:span text:style-name="nadrukvet">BESLUITEN</text:span>
          </text:p>
            <text:p text:style-name="considerans_bottom"/>
          </text:section>
        </text:section>
        <text:section text:name="regeling-tekst_id1-3-2-2" text:style-name="regeling-tekst">
          <text:section text:name="tekst_id1-3-2-2-1" text:style-name="tekst">
            <text:p text:style-name="last-al">Op grond van bovenstaande overwegingen besluiten burgemeester en wethouders:</text:p>
            <text:list text:style-name="id1-3-2-2-1-2">
              <text:list-item text:style-override="id1-3-2-2-1-2-1">
                <text:number>1.</text:number>
                <text:p text:style-name="al">Het parkeerverbod aan één zijde van de weg in te voeren, aan de zuidzijde van de Haaglaan tussen de 1<text:span text:style-name="sup">e</text:span> Haagstraat en de Kloosterweide, door het aanbrengen van een onderbroken gele streep tegenover de uitweg tussen Haaglaan 20a en22, conform de kaartbijlage van dit verkeersbesluit.</text:p>
              </text:list-item>
              <text:list-item text:style-override="id1-3-2-2-1-2-2">
                <text:number>2.</text:number>
                <text:p text:style-name="al">Dit verkeersbesluit treedt in werking daags na bekendmaking en wordt geëffectueerd op het moment dat de onderbroken gele streep aangebracht is conform kaartbijlage van dit verkeersbesluit.</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13222</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VKB 26105 Kaartbijlage</text:span>
        </text:p>
          <text:p text:style-name="bezwaarschrift_al">Documentnummer 53113222</text:p>
          <text:p text:style-name="bezwaarschrift_al">Huidige situatie</text:p>
          <text:p text:style-name="bezwaarschrift_al">
          <draw:frame><draw:text-box><text:section text:name="plaatje_id1-3-2-4-14-1" text:style-name="plaatje">
            <text:p text:style-name="illustratie_id1-3-2-4-14-1-1"><draw:frame draw:style-name="illustratie_id1-3-2-4-14-1-1" text:anchor-type="paragraph" svg:width="130mm" svg:height="178.1mm"><draw:image xlink:href="Pictures/Schermafbeelding2026-08-17155448id4142795-8265-4e1a-8b35-455c5944dea1.png" xlink:type="simple"/></draw:frame></text:p>
          </text:section></draw:text-box></draw:frame>
        </text:p>
          <text:p text:style-name="bezwaarschrift_al">Nieuwe situatie</text:p>
          <text:p text:style-name="bezwaarschrift_al">
          <draw:frame><draw:text-box><text:section text:name="plaatje_id1-3-2-4-16-1" text:style-name="plaatje">
            <text:p text:style-name="illustratie_id1-3-2-4-16-1-1"><draw:frame draw:style-name="illustratie_id1-3-2-4-16-1-1" text:anchor-type="paragraph" svg:width="130mm" svg:height="93.2mm"><draw:image xlink:href="Pictures/Schermafbeelding2026-08-17155501ie0d29c27-76da-42f8-973c-7a190321a46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7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instellen van een parkeerverbod - aan de Zuidzijde van Haaglaan tussen 1e Haagstraat en Kloosterweide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13219</meta:user-defined>
    <meta:user-defined meta:name="OVERHEIDop.verkeersbordcode">N.v.t.</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stellen van een parkeerverbod aan de Zuidzijde van Haaglaan tussen 1e Haagstraat en Kloosterweide te Helmond</meta:user-defined>
    <meta:user-defined meta:name="DCTERMS.W3CDTF/DCTERMS.available">2026-08-20</meta:user-defined>
    <meta:user-defined meta:name="OVERHEIDop.externeBijlage">Kaartbijlage|exb-2026-29365</meta:user-defined>
    <meta:user-defined meta:name="OVERHEIDop.externeBijlage">Politieadvies|exb-2026-29366</meta:user-defined>
    <meta:user-defined meta:name="DCTERMS.W3CDTF/OVERHEIDop.jaargang">2026</meta:user-defined>
    <meta:user-defined meta:name="OVERHEIDop.publicationIssue">392740</meta:user-defined>
    <meta:user-defined meta:name="OVERHEIDop.GmbID/DC.identifier">gmb-2026-392740</meta:user-defined>
    <meta:user-defined meta:name="OVERHEIDop.versieInformatie"/>
  </office:meta>
</office:document-meta>
</file>