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 Mr Iman Caustraat 28,28a,28b 3251AR Stel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7 augustus 2026 besloten om de beslistermijn voor de aanvraag met zaaknummer Z2025-01652 voor een omgevingsvergunning betreffende het realiseren van 3 woningen op locatie Mr Iman Caustraat 28,28a,28b 3251AR Stellendam te verlengen voor een periode van maximaal 6 weken. De aanvraag betreft de volgende onderdel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cur">Deze publicatie is bedoeld om het publiek te informeren. Tegen het verlengen van de beslistermijn kunnen geen bezwaren worden ingediend. Wilt u meer weten over deze publicatie? U kunt ons bereiken via telefoonnummer 14 0187.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9273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3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3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5-01652</meta:user-defined>
    <dc:language>nl</dc:language>
    <meta:user-defined meta:name="OVERHEIDop.locatietype/OVERHEIDop.gebiedsmarkering">Vlak</meta:user-defined>
    <meta:user-defined meta:name="DC.title">Kennisgeving verlenging beslistermijn omgevingsvergunning Mr Iman Caustraat 28,28a,28b 3251AR Stellen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39</meta:user-defined>
    <meta:user-defined meta:name="OVERHEIDop.GmbID/DC.identifier">gmb-2026-392739</meta:user-defined>
    <meta:user-defined meta:name="OVERHEIDop.versieInformatie"/>
  </office:meta>
</office:document-meta>
</file>