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691, Arent Maertensvliet 2, 2992WD Baren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arendrecht heeft op 13 augustus 2026 een besluit genomen op de aanvraag omgevingsvergunning Z2026-00000691 voor het plaatsen van een dakkapel op de 2e verdieping op het achterdakvlak op locatie Arent Maertensvliet 2, 2992WD Barendrecht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Omgevingsplanactiviteit bouwwerken (artikel 5.1, lid 1a, Omgevingswet)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24 september 2026.</text:p>
            <text:p text:style-name="common-al">Meer informatie over het indienen van bezwaar kunt u vinden op de website van de gemeente Barendrecht.</text:p>
            <text:p text:style-name="last-al">Het college van Burgemeester en Wethouders van gemeente Barendrecht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endrecht</text:p>
            </table:table-cell>
            <table:table-cell office:value-type="string" table:style-name="header.C">
              <text:p text:style-name="headerright"><text:span text:style-name="nr">Nr. 3927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arend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endrecht</meta:user-defined>
    <meta:user-defined meta:name="OVERHEID.Gemeente/OVERHEID.authority">Barend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91</meta:user-defined>
    <meta:user-defined meta:name="DCTERMS.abstract">Betreft: het plaatsen van een dakkapel op de 2e verdieping op het achterdakvlak [Z2026-00000691], Arent Maertensvliet 2, 2992WD Barendrecht</meta:user-defined>
    <dc:language>nl</dc:language>
    <meta:user-defined meta:name="OVERHEIDop.locatietype/OVERHEIDop.gebiedsmarkering">Vlak</meta:user-defined>
    <meta:user-defined meta:name="DC.title">Kennisgeving besluit omgevingsvergunning Z2026-00000691, Arent Maertensvliet 2, 2992WD Barendrech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736</meta:user-defined>
    <meta:user-defined meta:name="OVERHEIDop.GmbID/DC.identifier">gmb-2026-392736</meta:user-defined>
    <meta:user-defined meta:name="OVERHEIDop.versieInformatie"/>
  </office:meta>
</office:document-meta>
</file>