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3-08-2026 hebben wij een reguliere omgevingsvergunning verleend voor het ambtshalve intrekken van een aantal voorschriften op het adres Holtdijk 18 7471ET Goor. Deze vergunning staat ingeschreven onder zaaknummer 00001106482.</text:p>
      <text:section text:name="zakelijke-mededeling_id1-3-2" text:style-name="zakelijke-mededeling">
        <text:section text:name="zakelijke-mededeling-tekst_id1-3-2-1" text:style-name="zakelijke-mededeling-tekst">
          <text:section text:name="tekst_id1-3-2-1-1" text:style-name="tekst">
            <text:p text:style-name="common-al">De eerder gepubliceerde ontwerpbesluit is per abuis gepubliceerd</text:p>
            <text:p text:style-name="common-al">De aanvraag heeft betrekking op de onderde(e)l(en): </text:p>
            <text:p text:style-name="common-al">Intrekken omgevingsvergunning milieubelastende activiteit</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9273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3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3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00001106482</meta:user-defined>
    <meta:user-defined meta:name="DCTERMS.abstract">Ambtshalve wijzigen voorschriften controle op lekdichtheid (ODT P. Geurtzen)</meta:user-defined>
    <dc:language>nl</dc:language>
    <meta:user-defined meta:name="OVERHEIDop.locatietype/OVERHEIDop.gebiedsmarkering">Punt</meta:user-defined>
    <meta:user-defined meta:name="DC.title">Op 13-08-2026 hebben wij een reguliere omgevingsvergunning verleend voor het ambtshalve intrekken van een aantal voorschriften op het adres Holtdijk 18 7471ET Goor. Deze vergunning staat ingeschreven onder zaaknummer 00001106482.</meta:user-defined>
    <meta:user-defined meta:name="DCTERMS.W3CDTF/DCTERMS.available">2026-08-19</meta:user-defined>
    <meta:user-defined meta:name="DCTERMS.W3CDTF/OVERHEIDop.jaargang">2026</meta:user-defined>
    <meta:user-defined meta:name="OVERHEIDop.publicationIssue">392731</meta:user-defined>
    <meta:user-defined meta:name="OVERHEIDop.GmbID/DC.identifier">gmb-2026-392731</meta:user-defined>
    <meta:user-defined meta:name="OVERHEIDop.versieInformatie"/>
  </office:meta>
</office:document-meta>
</file>