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Balkstraat 30, 3513XL Utrecht, GU-Z2026-00610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kstraat 30, 3513XL Utrecht</text:p>
            <text:p text:style-name="common-al">GU-Z2026-0061044</text:p>
            <text:p text:style-name="common-al">Toelichting: het bouwen van een dakkapel op het achte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7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1044</meta:user-defined>
    <meta:user-defined meta:name="DCTERMS.abstract">Toelichting: het bouwen van een dakkapel op het achterdakvlak</meta:user-defined>
    <dc:language>nl</dc:language>
    <meta:user-defined meta:name="DC.title">Verleende Omgevingsvergunning, het bouwen van een dakkapel op het achterdakvlak, Balkstraat 30, 3513XL Utrecht, GU-Z2026-0061044</meta:user-defined>
    <meta:user-defined meta:name="OVERHEIDop.datumEindeReactietermijn">2026-09-28</meta:user-defined>
    <meta:user-defined meta:name="OVERHEIDop.terinzageleggingBG">https://jeleefomgeving.nl/inzien/002220647/24dbbb70-60db-443d-bedd-ab61352cabbb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64</meta:user-defined>
    <meta:user-defined meta:name="OVERHEIDop.publicationIssue">392727</meta:user-defined>
    <meta:user-defined meta:name="OVERHEIDop.GmbID/DC.identifier">gmb-2026-392727</meta:user-defined>
    <meta:user-defined meta:name="OVERHEIDop.versieInformatie"/>
  </office:meta>
</office:document-meta>
</file>