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353, Boelehaven 19, 2993HD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17 augustus 2026 een besluit genomen op de aanvraag omgevingsvergunning Z2026-00000353 voor het plaatsen van een dakopbouw op locatie Boelehaven 19, 2993HD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omgevingsplanactiviteit bouwwerken (artikel 5.1, lid 1a, Omgevingswet);</text:p>
              </text:list-item>
              <text:list-item text:style-override="id1-3-2-1-1-4-2">
                <text:number>•</text:number>
                <text:p text:style-name="al">technische bouwactiviteit (artikel 5.1, lid 2, onder a, Omgevingswet).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8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927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353</meta:user-defined>
    <meta:user-defined meta:name="DCTERMS.abstract">Betreft: het plaatsen van een dakopbouw [Z2026-00000353], Boelehaven 19, 2993HD Barendrecht</meta:user-defined>
    <dc:language>nl</dc:language>
    <meta:user-defined meta:name="OVERHEIDop.locatietype/OVERHEIDop.gebiedsmarkering">Vlak</meta:user-defined>
    <meta:user-defined meta:name="DC.title">Kennisgeving besluit omgevingsvergunning Z2026-00000353, Boelehaven 19, 2993HD Barendr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726</meta:user-defined>
    <meta:user-defined meta:name="OVERHEIDop.GmbID/DC.identifier">gmb-2026-392726</meta:user-defined>
    <meta:user-defined meta:name="OVERHEIDop.versieInformatie"/>
  </office:meta>
</office:document-meta>
</file>