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81, Middeldijkerplein 2, 2993DL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7 augustus 2026 een besluit genomen op de aanvraag omgevingsvergunning Z2026-00000681 voor het plaatsen van een tweede geneesmiddeluitgifte automaat bij Apotheek Carnisselande op locatie Middeldijkerplein 2, 2993DL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.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8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27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81</meta:user-defined>
    <meta:user-defined meta:name="DCTERMS.abstract">Betreft: het plaatsen van een tweede geneesmiddeluitgifte automaat Apotheek Carnisselande [Z2026-00000681], Middeldijkerplein 2, 2993DL Barendrecht</meta:user-defined>
    <dc:language>nl</dc:language>
    <meta:user-defined meta:name="OVERHEIDop.locatietype/OVERHEIDop.gebiedsmarkering">Vlak</meta:user-defined>
    <meta:user-defined meta:name="DC.title">Kennisgeving besluit omgevingsvergunning Z2026-00000681, Middeldijkerplein 2, 2993DL Bare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724</meta:user-defined>
    <meta:user-defined meta:name="OVERHEIDop.GmbID/DC.identifier">gmb-2026-392724</meta:user-defined>
    <meta:user-defined meta:name="OVERHEIDop.versieInformatie"/>
  </office:meta>
</office:document-meta>
</file>