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721, Jaagpad 53, 2992CD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17 augustus 2026 een besluit genomen op de aanvraag omgevingsvergunning Z2026-00000721 voor het realiseren van een inrit aan de zijde van de Elisabeth Catsvliet op locatie Jaagpad 53, 2992CD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omgevingsplanactiviteit voor het maken of veranderen van een uitweg (artikel 5.1, lid 1a, Omgevingswet)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8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927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721</meta:user-defined>
    <meta:user-defined meta:name="DCTERMS.abstract">Betreft: het realiseren van een inrit aan de zijde van de Elisabeth Catsvliet [Z2026-00000721], Jaagpad 53, 2992CD Barendrecht</meta:user-defined>
    <dc:language>nl</dc:language>
    <meta:user-defined meta:name="OVERHEIDop.locatietype/OVERHEIDop.gebiedsmarkering">Vlak</meta:user-defined>
    <meta:user-defined meta:name="DC.title">Kennisgeving besluit omgevingsvergunning Z2026-00000721, Jaagpad 53, 2992CD Barendr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720</meta:user-defined>
    <meta:user-defined meta:name="OVERHEIDop.GmbID/DC.identifier">gmb-2026-392720</meta:user-defined>
    <meta:user-defined meta:name="OVERHEIDop.versieInformatie"/>
  </office:meta>
</office:document-meta>
</file>