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394323422ibb3bf2b3-4ea4-448a-a5f9-537ca211400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8">
      <text:list-level-style-bullet text:bullet-char="•" text:level="1">
        <style:list-level-properties text:min-label-width="10mm"/>
      </text:list-level-style-bullet>
    </text:list-style>
    <text:list-style style:name="id1-3-2-2-1-98-1">
      <text:list-level-style-bullet text:bullet-char="•" text:level="1">
        <style:list-level-properties text:min-label-width="10mm"/>
      </text:list-level-style-bullet>
    </text:list-style>
    <text:list-style style:name="id1-3-2-2-1-98-2">
      <text:list-level-style-bullet text:bullet-char="•" text:level="1">
        <style:list-level-properties text:min-label-width="10mm"/>
      </text:list-level-style-bullet>
    </text:list-style>
    <text:list-style style:name="id1-3-2-2-1-98-3">
      <text:list-level-style-bullet text:bullet-char="•" text:level="1">
        <style:list-level-properties text:min-label-width="10mm"/>
      </text:list-level-style-bullet>
    </text:list-style>
    <text:list-style style:name="id1-3-2-2-1-98-4">
      <text:list-level-style-bullet text:bullet-char="•" text:level="1">
        <style:list-level-properties text:min-label-width="10mm"/>
      </text:list-level-style-bullet>
    </text:list-style>
  </office:automatic-styles>
  <office:body>
    <office:text>
      <text:p text:style-name="new_page_staatscourant"/>
      <text:p text:style-name="single-kop-titel">2026-08-17 Amsterdamsestraatweg, Noordwest, Parkeerschijf-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47526</text:p>
            <text:p text:style-name="common-al"/>
            <text:p text:style-name="common-al">Betreft: het intrekken van een parkeerschijf-zone, begin </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intrekken van een parkeerschijf-zone, begin,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text:span>
          </text:p>
            <text:p text:style-name="common-al">
            <text:span text:style-name="nadrukvet">dat</text:span>
          </text:p>
            <text:p text:style-name="common-al">de gemeente Utrecht de komende jaren per buurt betaald parkeren gaat invoeren. Het duurt tot 2034 voordat betaald parkeren in de hele stad is ingevoerd. Per 1 november 2026 wordt in de subwijk Zuilen West van de wijk Noordwest betaald parkeren ingevoerd. Zie voor meer informatie: <text:a xlink:href="https://www.utrecht.nl/wonen-en-leven/parkeren/invoeren-betaald-parkeren" xlink:type="simple">Aanpak invoeren betaald parkeren in de hele stad | gemeente Utrecht</text:a>;</text:p>
            <text:p text:style-name="common-al"/>
            <text:p text:style-name="common-al">
            <text:span text:style-name="nadrukvet">dat</text:span>
          </text:p>
            <text:p text:style-name="common-al">met het invoeren van betaald parkeren de parkeeroverlast verminderd wordt en duurzame andere keuzes voor de auto aangemoedigd worden. Als het aantal auto’s op straat niet toeneemt, blijft er meer ruimte over voor bijvoorbeeld groen, ontspannen, spelen en duurzaam vervoer zoals lopen, fietsen en deelvervoer;</text:p>
            <text:p text:style-name="common-al"/>
            <text:p text:style-name="common-al">
            <text:span text:style-name="nadrukvet">dat</text:span>
          </text:p>
            <text:p text:style-name="common-al">met het invoeren van betaald parkeren ook de drukte op de weg niet toeneemt en wordt de kwaliteit van de lucht verbeterd. De inkomsten die uit betaald parkeren worden gegenereerd, worden geïnvesteerd in een groene en leefbare stad;</text:p>
            <text:p text:style-name="common-al">
            <text:span text:style-name="nadrukvet">dat</text:span>
          </text:p>
            <text:p text:style-name="common-al">betaald parkeren helpt bij het verminderen van overlast door het (lang) parkeren van auto’s die niet uit deze buurt komen; </text:p>
            <text:p text:style-name="common-al"/>
            <text:p text:style-name="common-al">
            <text:span text:style-name="nadrukvet">dat</text:span>
          </text:p>
            <text:p text:style-name="common-al">voor dit deel van de parkeerplaatsen op de Amsterdamsestraatweg momenteel een blauwe zone (parkeerschijf-zone) geldt en vanwege het invoeren van betaald parkeren, de parkeerschijf-zone opgeheven kan worden. Deze twee verkeersmaatregelen kunnen niet gelijktijdig van kracht zijn;</text:p>
            <text:p text:style-name="common-al"/>
            <text:p text:style-name="common-al">
            <text:span text:style-name="nadrukvet">Gevolgen</text:span>
          </text:p>
            <text:p text:style-name="common-al">
            <text:span text:style-name="nadrukvet">dat</text:span>
          </text:p>
            <text:p text:style-name="common-al">de negatieve gevolgen voor weggebruikers beperkt blijven omdat er feitelijk niets verandert. Bij beide verkeersmaatregelen dient er betaald te worden voor het parkeren;</text:p>
            <text:p text:style-name="common-al"/>
            <text:p text:style-name="common-al">
            <text:span text:style-name="nadrukvet">dat</text:span>
          </text:p>
            <text:p text:style-name="common-al">winkeliers aan de Amsterdamsestraatweg baat hebben bij een blauwe zone, zodat de parkeerplekken voor de winkels vrij blijven voor bezoekers van de winkels. Na invoering van betaald parkeren is de verwachting dat er nog steeds voldoende ruimte zal zijn voor kortparkeerders die de winkels en/of bedrijven aan de Amsterdamsestraatweg zullen bezoeken, omdat langparkeerders met het invoeren van betaald parkeren geweerd worden;   </text:p>
            <text:p text:style-name="common-al"/>
            <text:p text:style-name="common-al">
            <text:span text:style-name="nadrukvet">Belangenafweging</text:span>
          </text:p>
            <text:p text:style-name="common-al">
            <text:span text:style-name="nadrukvet">dat</text:span>
          </text:p>
            <text:p text:style-name="common-al">het algemeen belang van vergunninghouders voor parkeren in Zuilen, dat zij voldoende parkeergelegenheid hebben vanwege de invoering van betaald parkeren, zwaarder weegt dan het specifieke belang van winkeliers en ondernemers aan de Amsterdamsestraatweg die nu de voordelen ervaren van de blauwe zone. De huidige parkeerplekken voor de winkels en bedrijven op de Amsterdamsestraatweg blijven normaal te gebruiken door bezoekers, daarin verandert niets;</text:p>
            <text:p text:style-name="common-al"/>
            <text:p text:style-name="common-al">
            <text:span text:style-name="nadrukvet">dat</text:span>
          </text:p>
            <text:p text:style-name="common-al">de winkeliers en ondernemers aan de Amsterdamsestraatweg, bij de blauwe zone middels een wijkbericht geïnformeerd zijn over deze te nemen verkeersmaatregel;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 2026</text:span> voor onderstaande locatie de aangegeven verkeersmaatregel in te trekken:</text:p>
            <text:p text:style-name="common-al"/>
            <text:p text:style-name="common-al">
            <text:span text:style-name="nadrukvet">Noordwest</text:span>
          </text:p>
            <text:p text:style-name="common-al"/>
            <text:p text:style-name="common-al">
            <text:span text:style-name="nadrukvet">Amsterdamsestraatweg </text:span>(ter hoogte van de panden Amsterdamsestraatweg huisnummers 538, 532 en 520/522; wegvak: tussen de Wattlaan en de Bessemerlaan)</text:p>
            <text:p text:style-name="common-al">Intrekken: Parkeerschijf-zone met verplicht gebruik van de parkeerschijf, tevens parkeerverbod indien er langer wordt geparkeerd dan de parkeerduur die op het bord is aangegeven, begin (E10) “max 1h” volgens bijlage 1 van het RVV 1990 met OB ma t/m za 9.00-17.00h, de OB502 en de blauwe streep  </text:p>
            <text:p text:style-name="common-al">
            <draw:frame><draw:text-box><text:section text:name="plaatje_id1-3-2-2-1-71-1" text:style-name="plaatje">
              <text:p text:style-name="illustratie_id1-3-2-2-1-71-1-1"><draw:frame draw:style-name="illustratie_id1-3-2-2-1-71-1-1" text:anchor-type="paragraph" svg:width="153mm" svg:height="99.78679245283017mm"><draw:image xlink:href="Pictures/afb1394323422ibb3bf2b3-4ea4-448a-a5f9-537ca211400f.png" xlink:type="simple"/></draw:frame></text:p>
            </text:section></draw:text-box></draw:frame>
          </text:p>
            <text:p text:style-name="common-al">In te trekken E10 met onderborden, zie rode pijlen</text:p>
            <text:p text:style-name="common-al"/>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text:p>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8">
              <text:list-item text:style-override="id1-3-2-2-1-98-1">
                <text:number>•</text:number>
                <text:p text:style-name="al">uw naam en adres, datum en handtekening én een telefoonnummer waarop u tijdens kantooruren te bereiken bent;</text:p>
              </text:list-item>
              <text:list-item text:style-override="id1-3-2-2-1-9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8-3">
                <text:number>•</text:number>
                <text:p text:style-name="al">de reden waarom u vindt dat het besluit onjuist is;</text:p>
              </text:list-item>
              <text:list-item text:style-override="id1-3-2-2-1-9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71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E10 zone met OB ma t/m za 9.00-17.00h en OB502 - Amsterdamsestraatweg (ter hoogte van de panden Amsterdamsestraatweg huisnummers 538, 532 en 520/52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47526</meta:user-defined>
    <meta:user-defined meta:name="OVERHEIDop.verkeersbordcode">E10</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2026-08-17 Amsterdamsestraatweg, Noordwest, Parkeerschijf-zone, Verkeersmaatregelen Gemeente Utrecht</meta:user-defined>
    <meta:user-defined meta:name="DCTERMS.W3CDTF/DCTERMS.available">2026-08-19</meta:user-defined>
    <meta:user-defined meta:name="OVERHEIDop.externeBijlage">Bebordingsplan Amsterdamsestraatweg|exb-2026-29361</meta:user-defined>
    <meta:user-defined meta:name="DCTERMS.W3CDTF/OVERHEIDop.jaargang">2026</meta:user-defined>
    <meta:user-defined meta:name="OVERHEIDop.publicationIssue">392719</meta:user-defined>
    <meta:user-defined meta:name="OVERHEIDop.GmbID/DC.identifier">gmb-2026-392719</meta:user-defined>
    <meta:user-defined meta:name="OVERHEIDop.versieInformatie"/>
  </office:meta>
</office:document-meta>
</file>