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OPA omgevingsvergunning  Z2026-00000656, in Zuidpolder vanaf 3e Barendrechtseweg tussen locatie B en C, 2991SH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7 augustus 2026 een besluit genomen op de aanvraag omgevingsvergunning Z2026-00000656 voor het aanleggen van een wandelpad in de Zuidpolder vanaf de 3e Barendrechtseweg tussen locatie B en C, 2991SH in Barendrecht.</text:p>
            <text:p text:style-name="common-al">
            <text:span text:style-name="nadrukvet">De vergunning met een Buitenplanse omgevingsplanactiviteit (BOPA)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uitenplanse omgevingsplanactiviteit bouwwerken (artikel 5.1, lid 1, onder 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2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27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656</meta:user-defined>
    <meta:user-defined meta:name="DCTERMS.abstract">Betreft: het aanleggen van een wandelpad  [Z2026-00000656], in Zuidpolder vanaf 3e Barendrechtseweg tussen locatie B en C, 2991SH Barendrecht</meta:user-defined>
    <dc:language>nl</dc:language>
    <meta:user-defined meta:name="DC.title">Kennisgeving besluit BOPA omgevingsvergunning  Z2026-00000656, in Zuidpolder vanaf 3e Barendrechtseweg tussen locatie B en C, 2991SH Barendrecht</meta:user-defined>
    <meta:user-defined meta:name="OVERHEIDop.locatietype/OVERHEIDop.gebiedsmarkering">GeometrieRef</meta:user-defined>
    <meta:user-defined meta:name="DCTERMS.W3CDTF/DCTERMS.available">2026-08-20</meta:user-defined>
    <meta:user-defined meta:name="DCTERMS.W3CDTF/OVERHEIDop.jaargang">2026</meta:user-defined>
    <meta:user-defined meta:name="OVERHEIDop.externeBijlage">Afwijkvergunning|exb-2026-29360</meta:user-defined>
    <meta:user-defined meta:name="OVERHEIDop.publicationIssue">392717</meta:user-defined>
    <meta:user-defined meta:name="OVERHEIDop.GmbID/DC.identifier">gmb-2026-392717</meta:user-defined>
    <meta:user-defined meta:name="OVERHEIDop.versieInformatie"/>
  </office:meta>
</office:document-meta>
</file>