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bedrijfsverzamelgebouw bestaande uit 27 units op de locatie Energieweg 12 t/m 12p en Staalweg 20 t/m 20q te Culemborg zaaknummer ODR2600262</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het realiseren van een bedrijfsverzamelgebouw bestaande uit 27 units aan de Energieweg 12 t/m 12p en Staalweg 20 t/m 20q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8 september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927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bedrijfsverzamelgebouw bestaande uit 27 units op de locatie Energieweg 12 t/m 12p en Staalweg 20 t/m 20q te Culemborg zaaknummer ODR2600262</meta:user-defined>
    <meta:user-defined meta:name="DCTERMS.W3CDTF/DCTERMS.available">2026-08-19</meta:user-defined>
    <meta:user-defined meta:name="DCTERMS.W3CDTF/OVERHEIDop.jaargang">2026</meta:user-defined>
    <meta:user-defined meta:name="OVERHEIDop.publicationIssue">392706</meta:user-defined>
    <meta:user-defined meta:name="OVERHEIDop.GmbID/DC.identifier">gmb-2026-392706</meta:user-defined>
    <meta:user-defined meta:name="OVERHEIDop.versieInformatie"/>
  </office:meta>
</office:document-meta>
</file>