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een woning, Renoirhof 3, 3544KD Utrecht, GU-Z2026-00555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noirhof 3, 3544KD Utrecht</text:p>
            <text:p text:style-name="common-al">GU-Z2026-0055586</text:p>
            <text:p text:style-name="common-al">Toelichting: het bouwen van een dakopbouw op een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70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0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0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5586</meta:user-defined>
    <meta:user-defined meta:name="DCTERMS.abstract">Toelichting: het bouwen van een dakopbouw op een woning</meta:user-defined>
    <dc:language>nl</dc:language>
    <meta:user-defined meta:name="OVERHEIDop.locatietype/OVERHEIDop.gebiedsmarkering">Vlak</meta:user-defined>
    <meta:user-defined meta:name="DC.title">Verleende Omgevingsvergunning, het bouwen van een dakopbouw op een woning, Renoirhof 3, 3544KD Utrecht, GU-Z2026-0055586</meta:user-defined>
    <meta:user-defined meta:name="OVERHEIDop.datumEindeReactietermijn">2026-09-28</meta:user-defined>
    <meta:user-defined meta:name="OVERHEIDop.terinzageleggingBG">https://jeleefomgeving.nl/inzien/002220647/f5c7c1e7-e9b4-43e5-a889-35777773b8b2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02</meta:user-defined>
    <meta:user-defined meta:name="OVERHEIDop.GmbID/DC.identifier">gmb-2026-392702</meta:user-defined>
    <meta:user-defined meta:name="OVERHEIDop.versieInformatie"/>
  </office:meta>
</office:document-meta>
</file>