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besluit Alcoholwet (artikel 3): Alcoholwetvergunning paracommerciële rechtspersoon, Stichting Fortpop Beverwijk, Vuurlinie 1 Beverwijk</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Beverwijk maakt bekend dat hij het voornemen heeft om op grond van artikel 3 van de Alcoholwet een vergunning te verlenen voor de genoemde aanvraag (kenmerk Z-26-203986). De aanvraag en het ontwerpbesluit Alcoholwet (artikel 3) liggen met ingang van donderdag 20 augustus 2026 gedurende zes weken ter inzage bij team Leefomgeving, cluster APV &amp; Bijzondere Wetten. Voor inzage in de stukken kunt u een afspraak maken door een e-mail te sturen naar <text:a xlink:href="mailto:omgevingsdesk@beverwijk.nl" xlink:type="simple"><text:span text:style-name="nadrukondlijn">omgevingsdesk@beverwijk.nl</text:span></text:a>. U kunt de vergunning ook digitaal bekijken via het digitale publicatieblad op <text:a xlink:href="http://www.officielebekendmakingen.nl" xlink:type="simple"><text:span text:style-name="nadrukondlijn">www.officielebekendmakingen.nl</text:span></text:a>. Het document hangt als ‘Bekijk documenten’ aan deze publicatie (zie linker kolom).</text:p>
            <text:p text:style-name="common-al">Gedurende de periode van terinzagelegging kan eenieder, naar keuze mondeling of schriftelijk, zienswijzen inbrengen tegen het ontwerpbesluit Alcoholwet (artikel 3). Zienswijzen moeten worden gericht aan de burgemeester van de gemeente Beverwijk, Team Leefomgeving, Postbus 450, 1940 AL Beverwijk (bezoekadres Stationsplein 48 te Beverwijk). Voor het kenbaar maken van mondelinge zienswijzen kunt u contact opnemen met team Leefomgeving, cluster APV &amp; Bijzondere Wetten, telefoon 0251 256 256.</text:p>
            <text:p text:style-name="last-al">Alcoholwet (artikel 3), Alcoholwetvergunning paracommerciële rechtspersoon, Stichting Fortpop Beverwijk, kenmerk Z-26-20398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verwijk</text:p>
            </table:table-cell>
            <table:table-cell office:value-type="string" table:style-name="header.C">
              <text:p text:style-name="headerright"><text:span text:style-name="nr">Nr. 392699</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699</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699</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Beverwijk</meta:user-defined>
    <meta:user-defined meta:name="OVERHEID.Informatietype/DC.type">officiële publicatie</meta:user-defined>
    <meta:user-defined meta:name="OVERHEID.Gemeente/DCTERMS.publisher">Beverwijk</meta:user-defined>
    <meta:user-defined meta:name="OVERHEID.Gemeente/OVERHEID.authority">Beverwijk</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Z-26-203986</meta:user-defined>
    <dc:language>nl</dc:language>
    <meta:user-defined meta:name="OVERHEIDop.locatietype/OVERHEIDop.gebiedsmarkering">Adres</meta:user-defined>
    <meta:user-defined meta:name="DC.title">Ontwerpbesluit Alcoholwet (artikel 3): Alcoholwetvergunning paracommerciële rechtspersoon, Stichting Fortpop Beverwijk, Vuurlinie 1 Beverwijk</meta:user-defined>
    <meta:user-defined meta:name="OVERHEIDop.datumEindeReactietermijn">2026-10-02</meta:user-defined>
    <meta:user-defined meta:name="OVERHEIDop.TilID/OVERHEIDop.terinzageleggingOP">til-2026-32805</meta:user-defined>
    <meta:user-defined meta:name="DCTERMS.W3CDTF/DCTERMS.available">2026-08-20</meta:user-defined>
    <meta:user-defined meta:name="DCTERMS.W3CDTF/OVERHEIDop.jaargang">2026</meta:user-defined>
    <meta:user-defined meta:name="OVERHEIDop.publicationIssue">392699</meta:user-defined>
    <meta:user-defined meta:name="OVERHEIDop.GmbID/DC.identifier">gmb-2026-392699</meta:user-defined>
    <meta:user-defined meta:name="OVERHEIDop.versieInformatie"/>
  </office:meta>
</office:document-meta>
</file>