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bouwen van een bedrijfsverzamelgebouw op de locatie De Hul 2b t/m 2e te Alphen zaaknummer ODR260324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verbouwen van een bedrijfsverzamelgebouw aan de De Hul 2b t/m 2e te Alph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5 maart 2026. De gemeente neemt daarover waarschijnlijk 30 april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26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bouwen van een bedrijfsverzamelgebouw op de locatie De Hul 2b t/m 2e te Alphen zaaknummer ODR2603246</meta:user-defined>
    <meta:user-defined meta:name="DCTERMS.W3CDTF/DCTERMS.available">2026-08-19</meta:user-defined>
    <meta:user-defined meta:name="DCTERMS.W3CDTF/OVERHEIDop.jaargang">2026</meta:user-defined>
    <meta:user-defined meta:name="OVERHEIDop.publicationIssue">392698</meta:user-defined>
    <meta:user-defined meta:name="OVERHEIDop.GmbID/DC.identifier">gmb-2026-392698</meta:user-defined>
    <meta:user-defined meta:name="OVERHEIDop.versieInformatie"/>
  </office:meta>
</office:document-meta>
</file>