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R2026-01637, Wijnbergenerve ongenummerd in Oosterwolde (kavel 3 en 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:</text:span>
          </text:p>
            <text:p text:style-name="last-al">- Wijnbergenerve ongenummerd in Oosterwolde (kavel 3 en 4), het college verlengt de termijn om te beslissen over het bouwen van een twee-onder-één-kap woning met 6 weken, verzonden op 17 augustus 2026 (zaaknummer R2026-01637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26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R2026-01637</meta:user-defined>
    <meta:user-defined meta:name="DCTERMS.abstract">Betreft: Beschikking verlenging beslistermijn op locatie Wijnbergenerve ongenummerd in Oosterwolde (kavel 3 en 4)</meta:user-defined>
    <dc:language>nl</dc:language>
    <meta:user-defined meta:name="OVERHEIDop.locatietype/OVERHEIDop.gebiedsmarkering">Punt</meta:user-defined>
    <meta:user-defined meta:name="DC.title">Kennisgeving termijnverlenging R2026-01637, Wijnbergenerve ongenummerd in Oosterwolde (kavel 3 en 4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697</meta:user-defined>
    <meta:user-defined meta:name="OVERHEIDop.GmbID/DC.identifier">gmb-2026-392697</meta:user-defined>
    <meta:user-defined meta:name="OVERHEIDop.versieInformatie"/>
  </office:meta>
</office:document-meta>
</file>