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Oossaander Hoop 14 1035R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prichten dakkapel voorkant huis en schuifpui achterkant huis</text:p>
            <text:p text:style-name="common-al">Zaakadres: Oossaander Hoop 14 1035RX Amsterdam</text:p>
            <text:p text:style-name="common-al">Datum ontvangst: 05-08-2026</text:p>
            <text:p text:style-name="common-al">Zaaknummer: Z2026-034954</text:p>
            <text:p text:style-name="common-al">DSO-nummer: 202608050121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69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9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9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4954</meta:user-defined>
    <meta:user-defined meta:name="DCTERMS.abstract">oprichten dakkapel voorkant huis en schuifpui achterkant hui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Oossaander Hoop 14 1035RX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694</meta:user-defined>
    <meta:user-defined meta:name="OVERHEIDop.GmbID/DC.identifier">gmb-2026-392694</meta:user-defined>
    <meta:user-defined meta:name="OVERHEIDop.versieInformatie"/>
  </office:meta>
</office:document-meta>
</file>