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plaatsen van een airco unit, Cornelis Evertsenstraat 6, 3572JP Utrecht, GU-Z2026-00562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rnelis Evertsenstraat 6, 3572JP Utrecht</text:p>
            <text:p text:style-name="common-al">GU-Z2026-0056227</text:p>
            <text:p text:style-name="common-al">Toelichting: het plaatsen van een airco unit</text:p>
            <text:p text:style-name="common-al">Datum besluit: 13 augustus 2026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68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227</meta:user-defined>
    <meta:user-defined meta:name="DCTERMS.abstract">Toelichting: het plaatsen van een airco unit</meta:user-defined>
    <dc:language>nl</dc:language>
    <meta:user-defined meta:name="OVERHEIDop.locatietype/OVERHEIDop.gebiedsmarkering">Vlak</meta:user-defined>
    <meta:user-defined meta:name="DC.title">Aanvraag omgevingsvergunning vergunningsvrij, het plaatsen van een airco unit, Cornelis Evertsenstraat 6, 3572JP Utrecht, GU-Z2026-005622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89</meta:user-defined>
    <meta:user-defined meta:name="OVERHEIDop.GmbID/DC.identifier">gmb-2026-392689</meta:user-defined>
    <meta:user-defined meta:name="OVERHEIDop.versieInformatie"/>
  </office:meta>
</office:document-meta>
</file>