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2-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5-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8-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8-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8-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8-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8-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8-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
      <text:list-level-style-bullet text:bullet-char="•" text:level="1">
        <style:list-level-properties text:min-label-width="10mm"/>
      </text:list-level-style-bullet>
    </text:list-style>
    <text:list-style style:name="id1-3-2-2-2-6-1">
      <text:list-level-style-bullet text:bullet-char="•" text:level="1">
        <style:list-level-properties text:min-label-width="10mm"/>
      </text:list-level-style-bullet>
    </text:list-style>
    <text:list-style style:name="id1-3-2-2-2-6-2">
      <text:list-level-style-bullet text:bullet-char="•" text:level="1">
        <style:list-level-properties text:min-label-width="10mm"/>
      </text:list-level-style-bullet>
    </text:list-style>
    <text:list-style style:name="id1-3-2-2-2-22">
      <text:list-level-style-bullet text:bullet-char="•" text:level="1">
        <style:list-level-properties text:min-label-width="10mm"/>
      </text:list-level-style-bullet>
    </text:list-style>
    <text:list-style style:name="id1-3-2-2-2-22-1">
      <text:list-level-style-bullet text:bullet-char="•" text:level="1">
        <style:list-level-properties text:min-label-width="10mm"/>
      </text:list-level-style-bullet>
    </text:list-style>
    <text:list-style style:name="id1-3-2-2-2-22-2">
      <text:list-level-style-bullet text:bullet-char="•" text:level="1">
        <style:list-level-properties text:min-label-width="10mm"/>
      </text:list-level-style-bullet>
    </text:list-style>
    <text:list-style style:name="id1-3-2-2-2-22-3">
      <text:list-level-style-bullet text:bullet-char="•" text:level="1">
        <style:list-level-properties text:min-label-width="10mm"/>
      </text:list-level-style-bullet>
    </text:list-style>
    <text:list-style style:name="id1-3-2-2-2-22-4">
      <text:list-level-style-bullet text:bullet-char="•" text:level="1">
        <style:list-level-properties text:min-label-width="10mm"/>
      </text:list-level-style-bullet>
    </text:list-style>
    <text:list-style style:name="id1-3-2-2-2-25">
      <text:list-level-style-bullet text:bullet-char="•" text:level="1">
        <style:list-level-properties text:min-label-width="10mm"/>
      </text:list-level-style-bullet>
    </text:list-style>
    <text:list-style style:name="id1-3-2-2-2-25-1">
      <text:list-level-style-bullet text:bullet-char="•" text:level="1">
        <style:list-level-properties text:min-label-width="10mm"/>
      </text:list-level-style-bullet>
    </text:list-style>
    <text:list-style style:name="id1-3-2-2-2-25-2">
      <text:list-level-style-bullet text:bullet-char="•" text:level="1">
        <style:list-level-properties text:min-label-width="10mm"/>
      </text:list-level-style-bullet>
    </text:list-style>
    <text:list-style style:name="id1-3-2-2-2-41">
      <text:list-level-style-bullet text:bullet-char="•" text:level="1">
        <style:list-level-properties text:min-label-width="10mm"/>
      </text:list-level-style-bullet>
    </text:list-style>
    <text:list-style style:name="id1-3-2-2-2-41-1">
      <text:list-level-style-bullet text:bullet-char="•" text:level="1">
        <style:list-level-properties text:min-label-width="10mm"/>
      </text:list-level-style-bullet>
    </text:list-style>
    <text:list-style style:name="id1-3-2-2-2-41-2">
      <text:list-level-style-bullet text:bullet-char="•" text:level="1">
        <style:list-level-properties text:min-label-width="10mm"/>
      </text:list-level-style-bullet>
    </text:list-style>
    <text:list-style style:name="id1-3-2-2-2-41-3">
      <text:list-level-style-bullet text:bullet-char="•" text:level="1">
        <style:list-level-properties text:min-label-width="10mm"/>
      </text:list-level-style-bullet>
    </text:list-style>
    <text:list-style style:name="id1-3-2-2-2-41-4">
      <text:list-level-style-bullet text:bullet-char="•" text:level="1">
        <style:list-level-properties text:min-label-width="10mm"/>
      </text:list-level-style-bullet>
    </text:list-style>
    <text:list-style style:name="id1-3-2-2-2-41-5">
      <text:list-level-style-bullet text:bullet-char="•" text:level="1">
        <style:list-level-properties text:min-label-width="10mm"/>
      </text:list-level-style-bullet>
    </text:list-style>
    <text:list-style style:name="id1-3-2-2-2-44">
      <text:list-level-style-bullet text:bullet-char="•" text:level="1">
        <style:list-level-properties text:min-label-width="10mm"/>
      </text:list-level-style-bullet>
    </text:list-style>
    <text:list-style style:name="id1-3-2-2-2-44-1">
      <text:list-level-style-bullet text:bullet-char="•" text:level="1">
        <style:list-level-properties text:min-label-width="10mm"/>
      </text:list-level-style-bullet>
    </text:list-style>
    <text:list-style style:name="id1-3-2-2-2-44-2">
      <text:list-level-style-bullet text:bullet-char="•" text:level="1">
        <style:list-level-properties text:min-label-width="10mm"/>
      </text:list-level-style-bullet>
    </text:list-style>
    <text:list-style style:name="id1-3-2-2-2-47">
      <text:list-level-style-bullet text:bullet-char="•" text:level="1">
        <style:list-level-properties text:min-label-width="10mm"/>
      </text:list-level-style-bullet>
    </text:list-style>
    <text:list-style style:name="id1-3-2-2-2-47-1">
      <text:list-level-style-bullet text:bullet-char="•" text:level="1">
        <style:list-level-properties text:min-label-width="10mm"/>
      </text:list-level-style-bullet>
    </text:list-style>
  </office:automatic-styles>
  <office:body>
    <office:text>
      <text:p text:style-name="new_page_staatscourant"/>
      <text:p text:style-name="single-kop-titel">Besluit van het college van burgemeester en wethouders van de gemeente Amsterdam tot wijziging van Subsidieregeling Projectsubsidies 2026-2028 Amsterdam in verband met wijziging van de regeling </text:p>
      <text:section text:name="regeling_id1-3-2" text:style-name="regeling">
        <text:section text:name="aanhef_id1-3-2-1" text:style-name="aanhef">
          <text:section text:name="preambule_id1-3-2-1-1" text:style-name="preambule">
            <text:p text:style-name="al">Het college van burgemeester en wethouders van Amsterdam, </text:p>
            <text:p text:style-name="al"/>
            <text:p text:style-name="al">gelet op artikel 3 van de Algemene Subsidieverordening Amsterdam 2023,</text:p>
            <text:p text:style-name="al"/>
            <text:p text:style-name="al">Gelet op het voorstel van het bestuur van het Amsterdams Fonds voor de Kunst</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Subsidieregeling Projectsubsidies 2026-2028 Amsterdam als volgt te wijzigen:</text:p>
            <text:p text:style-name="al"/>
            <text:p text:style-name="al">A</text:p>
            <text:p text:style-name="al">In artikel 1.1 wordt in de definitie van penvoerder ‘hoofdvestiging’ vervangen door ‘bezoekadres’.</text:p>
            <text:p text:style-name="al"/>
            <text:p text:style-name="al">B</text:p>
            <text:p text:style-name="al">Artikel 1.4, vierde lid, onder b, wordt als volgt gewijzigd:</text:p>
            <text:list text:style-name="id1-3-2-2-1-9">
              <text:list-item text:style-override="id1-3-2-2-1-9-1">
                <text:number>a.</text:number>
                <text:p text:style-name="al">Na ‘wetenschappelijk onderzoek,’ wordt ingevoegd ‘aanschaf van muziekinstrumenten,’.</text:p>
              </text:list-item>
              <text:list-item text:style-override="id1-3-2-2-1-9-2">
                <text:number>b.</text:number>
                <text:p text:style-name="al">Na ‘commerciële setting’ wordt ‘met uitzondering van galeries’ ingevoegd.</text:p>
              </text:list-item>
            </text:list>
            <text:p text:style-name="al">C</text:p>
            <text:p text:style-name="al">Artikel 1.6, onder e, komt te luiden:</text:p>
            <text:list text:style-name="id1-3-2-2-1-12">
              <text:list-item text:style-override="id1-3-2-2-1-12-1">
                <text:number>e.</text:number>
                <text:p text:style-name="al">reeds eerder voor hetzelfde project binnen deze regeling, de regeling Projectsubsidies professionele kunst 2021-2024 of de regeling Projectsubsidies cultuurmakers 2021-2024 subsidie is aangevraagd en deze aanvraag na toetsing aan de beoordelingscriteria niet is gehonoreerd;</text:p>
              </text:list-item>
            </text:list>
            <text:p text:style-name="al">D</text:p>
            <text:p text:style-name="al">In artikel 2.1, eerste lid, komt te luiden:</text:p>
            <text:list text:style-name="id1-3-2-2-1-15">
              <text:list-item text:style-override="id1-3-2-2-1-15-1">
                <text:number>1.</text:number>
                <text:p text:style-name="al">In afwijking van artikel 5 van de ASA 2023 kan een aanvraag voor subsidie in categorie 1 uitsluitend worden ingediend door:</text:p>
                <text:list text:style-name="id1-3-2-2-1-15-1-3">
                  <text:list-item text:style-override="id1-3-2-2-1-15-1-3-1">
                    <text:number>a.</text:number>
                    <text:p text:style-name="al">Een natuurlijk persoon of zzp'er met een woon-/werkpraktijk (woon- of bezoekadres) in gemeente Amsterdam, Zaanstad, Oostzaan, Landsmeer, Waterland, Haarlemmermeer, Amstelveen, Ouder-Amstel of Diemen;</text:p>
                  </text:list-item>
                  <text:list-item text:style-override="id1-3-2-2-1-15-1-3-2">
                    <text:number>b.</text:number>
                    <text:p text:style-name="al">Een stichting of vereniging met statutaire zetel en bezoekadres in de gemeente Amsterdam; </text:p>
                  </text:list-item>
                  <text:list-item text:style-override="id1-3-2-2-1-15-1-3-3">
                    <text:number>c.</text:number>
                    <text:p text:style-name="al">Een VOF met bezoekadres in de gemeente Amsterdam waarbij een vennoot als penvoerder fungeert.</text:p>
                  </text:list-item>
                </text:list>
              </text:list-item>
            </text:list>
            <text:p text:style-name="al">E</text:p>
            <text:p text:style-name="al">Artikel 2.1, derde lid, komt te luiden:</text:p>
            <text:list text:style-name="id1-3-2-2-1-18">
              <text:list-item text:style-override="id1-3-2-2-1-18-1">
                <text:number>3.</text:number>
                <text:p text:style-name="al">Geen subsidie kan worden aangevraagd door een aanvrager die student of deelnemer is aan een voltijd kunstvakopleiding, waaronder MBO, bachelor, master of postacademisch.</text:p>
              </text:list-item>
            </text:list>
            <text:p text:style-name="al">F</text:p>
            <text:p text:style-name="al">Artikel 2.2 komt te luiden:</text:p>
            <text:p text:style-name="al">
            <text:span text:style-name="nadrukvet">Artikel 2.2 Bij de subsidieaanvraag in te dienen gegevens voor categorie 1</text:span>
          </text:p>
            <text:list text:style-name="id1-3-2-2-1-22">
              <text:list-item text:style-override="id1-3-2-2-1-22-1">
                <text:number>1.</text:number>
                <text:p text:style-name="al">In afwijking van artikel 6, tweede lid, van de ASA 2023 wordt bij de subsidieaanvraag in categorie 1 een volledig ingevuld aanmeldformulier ingediend.</text:p>
              </text:list-item>
              <text:list-item text:style-override="id1-3-2-2-1-22-2">
                <text:number>2.</text:number>
                <text:p text:style-name="al">De aanvrager die ingevolge artikel 2.3, tweede lid, is ingeloot, dient binnen twee weken na ontvangst van de bevestiging daarvan de volgende gegevens en stukken in:</text:p>
                <text:list text:style-name="id1-3-2-2-1-22-2-3">
                  <text:list-item text:style-override="id1-3-2-2-1-22-2-3-1">
                    <text:number>a.</text:number>
                    <text:p text:style-name="al">Een volledig ingevuld aanvraagformulier;</text:p>
                  </text:list-item>
                  <text:list-item text:style-override="id1-3-2-2-1-22-2-3-2">
                    <text:number>b.</text:number>
                    <text:p text:style-name="al">Een volledig ingevulde standaardbegroting;</text:p>
                  </text:list-item>
                  <text:list-item text:style-override="id1-3-2-2-1-22-2-3-3">
                    <text:number>c.</text:number>
                    <text:p text:style-name="al">Bewijs van vestiging in de gemeente Amsterdam, Zaanstad, Oostzaan, Landsmeer, Waterland, Haarlemmermeer, Amstelveen, Ouder-Amstel of Diemen inclusief postcode; </text:p>
                  </text:list-item>
                  <text:list-item text:style-override="id1-3-2-2-1-22-2-3-4">
                    <text:number>d.</text:number>
                    <text:p text:style-name="al">Trackrecord; </text:p>
                  </text:list-item>
                  <text:list-item text:style-override="id1-3-2-2-1-22-2-3-5">
                    <text:number>e.</text:number>
                    <text:p text:style-name="al">Voorbeelden van activiteiten die met de subsidie zullen worden verricht.</text:p>
                  </text:list-item>
                </text:list>
              </text:list-item>
            </text:list>
            <text:p text:style-name="al">G</text:p>
            <text:p text:style-name="al">Artikel 2.3, tweede lid komt te luiden:</text:p>
            <text:list text:style-name="id1-3-2-2-1-25">
              <text:list-item text:style-override="id1-3-2-2-1-25-1">
                <text:number>2.</text:number>
                <text:p text:style-name="al">Gedurende het jaar wordt via loting tussen alle op dat moment aangemelde aanvragen bepaald, welke aanvragen in aanmerking komen voor een behandelplaats, daarom mogen worden aangevuld en in welke volgorde de aanvragen worden behandeld.</text:p>
              </text:list-item>
            </text:list>
            <text:p text:style-name="al">H</text:p>
            <text:p text:style-name="al">Artikel 2.5, eerste lid, komt te luiden:</text:p>
            <text:list text:style-name="id1-3-2-2-1-28">
              <text:list-item text:style-override="id1-3-2-2-1-28-1">
                <text:number>1.</text:number>
                <text:p text:style-name="al">In afwijking van artikel 7, eerste lid van de ASA 2023, beslist het bestuur binnen acht weken na ontvangst van een volledige aanvraag als bedoeld in artikel 2.2, tweede lid.</text:p>
              </text:list-item>
            </text:list>
            <text:p text:style-name="al">I</text:p>
            <text:p text:style-name="al">Artikel 3.1, eerste lid, komt te luiden:</text:p>
            <text:list text:style-name="id1-3-2-2-1-31">
              <text:list-item text:style-override="id1-3-2-2-1-31-1">
                <text:number>1.</text:number>
                <text:p text:style-name="al">In afwijking van artikel 5 van de ASA 2023 kan een aanvraag voor subsidie in categorie 2 uitsluitend worden ingediend door:</text:p>
                <text:list text:style-name="id1-3-2-2-1-31-1-3">
                  <text:list-item text:style-override="id1-3-2-2-1-31-1-3-1">
                    <text:number>a.</text:number>
                    <text:p text:style-name="al">Een natuurlijk persoon of zzp-er met een woon-/werkpraktijk (woon- of bezoekadres) in gemeente Amsterdam, Zaanstad, Oostzaan, Landsmeer, Waterland, Haarlemmermeer, Amstelveen, Ouder-Amstel of Diemen;</text:p>
                  </text:list-item>
                  <text:list-item text:style-override="id1-3-2-2-1-31-1-3-2">
                    <text:number>b.</text:number>
                    <text:p text:style-name="al">Een stichting of vereniging met statutaire zetel en bezoekadres in de gemeente Amsterdam; </text:p>
                  </text:list-item>
                  <text:list-item text:style-override="id1-3-2-2-1-31-1-3-3">
                    <text:number>c.</text:number>
                    <text:p text:style-name="al">Een VOF met bezoekadres in de gemeente Amsterdam waarbij een vennoot als penvoerder fungeert.</text:p>
                  </text:list-item>
                </text:list>
              </text:list-item>
            </text:list>
            <text:p text:style-name="al">J</text:p>
            <text:p text:style-name="al">Artikel 3.1, derde lid, komt te luiden:</text:p>
            <text:list text:style-name="id1-3-2-2-1-34">
              <text:list-item text:style-override="id1-3-2-2-1-34-1">
                <text:number>3.</text:number>
                <text:p text:style-name="al">Geen subsidie kan worden aangevraagd door een aanvrager die student of deelnemer is aan een voltijd kunstvakopleiding, waaronder MBO, bachelor, master of postacademisch.</text:p>
              </text:list-item>
            </text:list>
            <text:p text:style-name="al">J</text:p>
            <text:p text:style-name="al">Artikel 3.2 komt te luiden:</text:p>
            <text:p text:style-name="al">
            <text:span text:style-name="nadrukvet">Artikel 3.2 Bij de subsidieaanvraag in te dienen gegevens voor categorie 1</text:span>
          </text:p>
            <text:list text:style-name="id1-3-2-2-1-38">
              <text:list-item text:style-override="id1-3-2-2-1-38-1">
                <text:number>1.</text:number>
                <text:p text:style-name="al">In afwijking van artikel 6, tweede lid, van de ASA 2023 wordt bij de subsidieaanvraag in categorie 1 een volledig ingevuld aanmeldformulier ingediend.</text:p>
              </text:list-item>
              <text:list-item text:style-override="id1-3-2-2-1-38-2">
                <text:number>2.</text:number>
                <text:p text:style-name="al">De aanvrager die ingevolge artikel 2.3 tweede lid is ingeloot, dient binnen twee weken na ontvangst van de bevestiging daarvan de volgende gegevens en stukken in:</text:p>
                <text:list text:style-name="id1-3-2-2-1-38-2-3">
                  <text:list-item text:style-override="id1-3-2-2-1-38-2-3-1">
                    <text:number>a.</text:number>
                    <text:p text:style-name="al">Een volledig ingevuld aanvraagformulier;</text:p>
                  </text:list-item>
                  <text:list-item text:style-override="id1-3-2-2-1-38-2-3-2">
                    <text:number>b.</text:number>
                    <text:p text:style-name="al">Een volledig ingevulde standaardbegroting;</text:p>
                  </text:list-item>
                  <text:list-item text:style-override="id1-3-2-2-1-38-2-3-3">
                    <text:number>c.</text:number>
                    <text:p text:style-name="al">Bewijs van vestiging in de gemeente Amsterdam, Zaanstad, Oostzaan, Landsmeer, Waterland, Haarlemmermeer, Amstelveen, Ouder-Amstel of Diemen inclusief postcode; </text:p>
                  </text:list-item>
                  <text:list-item text:style-override="id1-3-2-2-1-38-2-3-4">
                    <text:number>d.</text:number>
                    <text:p text:style-name="al">Trackrecord; </text:p>
                  </text:list-item>
                  <text:list-item text:style-override="id1-3-2-2-1-38-2-3-5">
                    <text:number>e.</text:number>
                    <text:p text:style-name="al">Voorbeelden van activiteiten die met de subsidie zullen worden verricht.</text:p>
                  </text:list-item>
                </text:list>
              </text:list-item>
              <text:list-item text:style-override="id1-3-2-2-1-38-3">
                <text:number>3.</text:number>
                <text:p text:style-name="al">Aanvragers kunnen op het aanvraagformulier aangeven of zij in aanmerking willen komen voor een mondelinge toelichting op de aanvraag. </text:p>
              </text:list-item>
            </text:list>
            <text:p text:style-name="al">K</text:p>
            <text:p text:style-name="al">Artikel 3.3, tweede lid, komt te luiden:</text:p>
            <text:list text:style-name="id1-3-2-2-1-41">
              <text:list-item text:style-override="id1-3-2-2-1-41-1">
                <text:number>2.</text:number>
                <text:p text:style-name="al">Gedurende het jaar wordt via loting tussen alle op dat moment aangemelde aanvragen bepaald, welke aanvragen in aanmerking komen voor een behandelplaats, daarom mogen worden aangevuld, in welke volgorde de aanvragen worden behandeld en welke aanvragers in de gelegenheid worden gesteld om hun aanvraag mondeling toe te lichten.</text:p>
              </text:list-item>
            </text:list>
            <text:p text:style-name="al">L</text:p>
            <text:p text:style-name="al">Artikel 3.5, eerste lid, komt te luiden:</text:p>
            <text:list text:style-name="id1-3-2-2-1-44">
              <text:list-item text:style-override="id1-3-2-2-1-44-1">
                <text:number>1.</text:number>
                <text:p text:style-name="al">In afwijking van artikel 7, eerste lid van de ASA 2023, beslist het bestuur binnen acht weken na ontvangst van een volledige aanvraag als bedoeld in artikel 3.2, tweede lid.</text:p>
              </text:list-item>
            </text:list>
            <text:p text:style-name="al">M</text:p>
            <text:p text:style-name="al">Artikel 4.1 komt te luiden:</text:p>
            <text:p text:style-name="al">
            <text:span text:style-name="nadrukvet">Artikel 4.1 De aanvrager voor categorie 3</text:span>
          </text:p>
            <text:list text:style-name="id1-3-2-2-1-48">
              <text:list-item text:style-override="id1-3-2-2-1-48-1">
                <text:number>1.</text:number>
                <text:p text:style-name="al">In afwijking van artikel 5 van de ASA 2023 kan een aanvraag voor subsidie in categorie 3 uitsluitend worden ingediend door:</text:p>
                <text:list text:style-name="id1-3-2-2-1-48-1-3">
                  <text:list-item text:style-override="id1-3-2-2-1-48-1-3-1">
                    <text:number>a.</text:number>
                    <text:p text:style-name="al">Zzp-er met een woon-/werkpraktijk (woon- of bezoekadres) in gemeente Amsterdam, Zaanstad, Oostzaan, Landsmeer, Waterland, Haarlemmermeer, Amstelveen, Ouder-Amstel of Diemen;</text:p>
                  </text:list-item>
                  <text:list-item text:style-override="id1-3-2-2-1-48-1-3-2">
                    <text:number>b.</text:number>
                    <text:p text:style-name="al">Een stichting of vereniging met statutaire zetel en bezoekadres in de gemeente Amsterdam; </text:p>
                  </text:list-item>
                  <text:list-item text:style-override="id1-3-2-2-1-48-1-3-3">
                    <text:number>c.</text:number>
                    <text:p text:style-name="al">Een VOF met bezoekadres in de gemeente Amsterdam waarbij een vennoot als penvoerder fungeert.</text:p>
                  </text:list-item>
                </text:list>
              </text:list-item>
              <text:list-item text:style-override="id1-3-2-2-1-48-2">
                <text:number>2.</text:number>
                <text:p text:style-name="al">In afwijking van het eerste lid kan een aanvraag voor ‘artistieke ontwikkeling’ enkel worden ingediend door een zzp-er met een woon-/werkpraktijk (woon- of bezoekadres) in gemeente Amsterdam, Zaanstad, Oostzaan, Landsmeer, Waterland, Haarlemmermeer, Amstelveen, Ouder-Amstel of Diemen. </text:p>
              </text:list-item>
              <text:list-item text:style-override="id1-3-2-2-1-48-3">
                <text:number>3.</text:number>
                <text:p text:style-name="al">In aanvulling van het eerste lid, kan een aanvraag voor een beeldend kunstwerk in de openbare ruimte tevens worden ingediend door de opdrachtgever, zijnde een aanvrager als bedoeld onder a of een rechtspersoon met statutaire zetel en bezoekadres in de gemeente Amsterdam. </text:p>
              </text:list-item>
              <text:list-item text:style-override="id1-3-2-2-1-48-4">
                <text:number>4.</text:number>
                <text:p text:style-name="al">Geen subsidie kan worden aangevraagd door organisaties die in het kader van Kunstenplan 2025-2028 een meerjarige subsidie van de gemeente Amsterdam of van het AFK ontvangen met uitzondering van de Tweejarige regeling cultuurmakers . </text:p>
              </text:list-item>
              <text:list-item text:style-override="id1-3-2-2-1-48-5">
                <text:number>5.</text:number>
                <text:p text:style-name="al">Geen subsidie kan worden aangevraagd door een aanvrager die student of deelnemer is aan een voltijd kunstvakopleiding, waaronder MBO, bachelor, master of postacademisch.</text:p>
              </text:list-item>
              <text:list-item text:style-override="id1-3-2-2-1-48-6">
                <text:number>6.</text:number>
                <text:p text:style-name="al">Een aanvraag voor ‘artistieke ontwikkeling’ kan slechts één keer per aanvrager worden toegekend. </text:p>
              </text:list-item>
            </text:list>
            <text:p text:style-name="al">N</text:p>
            <text:p text:style-name="al">Artikel 4.5, derde lid, komt te luiden:</text:p>
            <text:list text:style-name="id1-3-2-2-1-51">
              <text:list-item text:style-override="id1-3-2-2-1-51-1">
                <text:number>3.</text:number>
                <text:p text:style-name="al">Het AFK kan besluiten de beslistermijn met acht weken te verlengen en doet daarvan voor afloop van de in het eerste lid genoemde termijn van dertien weken mededeling aan de aanvrager.</text:p>
              </text:list-item>
            </text:list>
            <text:p text:style-name="al">O</text:p>
            <text:p text:style-name="al">In artikel 5.1, eerste lid, wordt ‘hoofdvestiging’ vervangen door ‘statutaire zetel en bezoekadres’.</text:p>
            <text:p text:style-name="al"/>
            <text:p text:style-name="al">P</text:p>
            <text:p text:style-name="al">In artikel 5.1, tweede lid, wordt ‘hoofdvestiging’ vervangen door ‘statutaire zetel en bezoekadres’.</text:p>
          </text:section>
          <text:section text:name="artikel_id1-3-2-2-2" text:style-name="artikel">
            <text:p text:style-name="artikel_kop_titel"><text:span text:style-name="artikel_kop_label">ARTIKEL</text:span> <text:span text:style-name="artikel_kop_nr">II</text:span> </text:p>
            <text:p text:style-name="al">De toelichting bij de Subsidieregeling Projectsubsidies 2026-2028 Amsterdam wordt als volgt gewijzigd:</text:p>
            <text:p text:style-name="al"/>
            <text:p text:style-name="al">A</text:p>
            <text:p text:style-name="al">Onder “Wie mag aanvragen in categorie 1?” komen de tweede en derde bullet te luiden:</text:p>
            <text:list text:style-name="id1-3-2-2-2-6">
              <text:list-item text:style-override="id1-3-2-2-2-6-1">
                <text:number>•</text:number>
                <text:p text:style-name="al">Stichting, vereniging met statutaire zetel en bezoekadres in gemeente Amsterdam </text:p>
              </text:list-item>
              <text:list-item text:style-override="id1-3-2-2-2-6-2">
                <text:number>•</text:number>
                <text:p text:style-name="al">VOF, met KvK-inschrijving (bezoekadres) in gemeente Amsterdam en natuurlijk persoon (lid van de VOF) als penvoerder. De penvoerder moet zijn gevestigd in gemeente Amsterdam, Zaanstad, Oostzaan, Landsmeer, Waterland, Haarlemmermeer, Amstelveen, Ouder-Amstel of Diemen.</text:p>
              </text:list-item>
            </text:list>
            <text:p text:style-name="al">B</text:p>
            <text:p text:style-name="al">De toelichting onder “Hoe wordt de subsidieaanvraag in behandeling genomen in categorie 1?” komt als volgt te luiden:</text:p>
            <text:p text:style-name="al">Voor aanvragen in categorie 1 is een beperkt aantal plekken beschikbaar. Die worden over het jaar verdeeld. We maken dit van tevoren bekend op afk.nl en in het Parool. Per periode wordt een aantal plekken gereserveerd voor aanvragers uit de stadsdelen Noord, Nieuw-West en Zuidoost. Als er niet genoeg aanvragen uit deze stadsdelen worden ingediend om de gereserveerde plekken voor deze stadsdelen te vullen, dan komen aanvragen uit andere stadsdelen in aanmerking. De nadruk op bereik in Noord, Nieuw-West en Zuidoost komt voort uit het Kunstenplan 2025-2028, welke de basis vormt voor het beleidsplan van het AFK.</text:p>
            <text:p text:style-name="al"/>
            <text:p text:style-name="al">Per periode wordt door middel van objectieve loting de volgorde bepaald waarin de aanvragen worden behandeld. Om mee te doen aan de loting, moet je een volledig ingevuld aanmeldformulier indienen. Een volledige aanvraag met bijlagen is nu nog niet nodig. </text:p>
            <text:p text:style-name="al">Als je aanvraag niet wordt ingeloot, krijg je zo snel mogelijk bericht dat deze niet in behandeling wordt genomen. Je mag in dat geval later opnieuw meeloten. </text:p>
            <text:p text:style-name="al">Als je aanvraag is ingeloot en in behandeling wordt genomen, krijg je daarvan bericht en moet je binnen twee weken een volledige aanvraag indienen.</text:p>
            <text:p text:style-name="al"/>
            <text:p text:style-name="al">Als je bent ingeloot en je aanvraag hebt aangevuld, wil dat niet zeggen dat deze wordt toegekend, maar wordt behandeld zoals verderop wordt beschreven. Je ontvangt de uitslag binnen acht weken. Het is mogelijk dat we deze termijn verlengen met acht weken. In dat geval ontvang je daarover bericht. </text:p>
            <text:p text:style-name="al">Als je meerdere aanvragen indient voor de loting, of als er meerdere aanvragen worden ingediend voor hetzelfde project, worden deze alle afgewezen.</text:p>
            <text:p text:style-name="al"/>
            <text:p text:style-name="al">C</text:p>
            <text:p text:style-name="al">De toelichting onder “Hoe dien je de aanvraag in bij categorie 1?” komt als volgt te luiden:</text:p>
            <text:p text:style-name="al">(artikel 2.2 Bij de subsidieaanvraag in te dienen gegevens voor categorie 1)</text:p>
            <text:p text:style-name="al">Je dient je aanmeldformulier in via het online platform van het AFK. Als je bent ingeloot, dien je op dezelfde manier je volledige aanvraag in. De informatie die nodig is voor het behandelen van je aanvraag vul je in in het online formulier. Daarbij zijn de volgende documenten nodig:</text:p>
            <text:list text:style-name="id1-3-2-2-2-22">
              <text:list-item text:style-override="id1-3-2-2-2-22-1">
                <text:number>•</text:number>
                <text:p text:style-name="al">Begroting (kosten en inkomsten): hiervoor gebruik je het standaarddocument dat je kunt downloaden op de website;</text:p>
              </text:list-item>
              <text:list-item text:style-override="id1-3-2-2-2-22-2">
                <text:number>•</text:number>
                <text:p text:style-name="al">Bewijs van vestiging gemeente Amsterdam of gemeenten die in aanmerking komen (inschrijving of bewijs vestigingsadres) inclusief postcode: dit kan een bewijs van inschrijving zijn, of een ander document waaruit blijkt wat jouw woon- of werkadres is;</text:p>
              </text:list-item>
              <text:list-item text:style-override="id1-3-2-2-2-22-3">
                <text:number>•</text:number>
                <text:p text:style-name="al">Track record: een overzicht of opsomming van waar jij de laatste vijf jaar aan hebt (mee)gewerkt / je organisatie aan heeft (mee)gewerkt. Onderdeel is link naar eerder werk, zoals een portfolio (de omvang is niet van belang maar nooit meer dan 30 pagina’s), concertregistratie, enz;</text:p>
              </text:list-item>
              <text:list-item text:style-override="id1-3-2-2-2-22-4">
                <text:number>•</text:number>
                <text:p text:style-name="al">Voorbeelden van waar je aan gaat werken: samples, tekstfragmenten, scenario, enz.</text:p>
              </text:list-item>
            </text:list>
            <text:p text:style-name="al">D</text:p>
            <text:p text:style-name="al">Onder “Wie mag aanvragen in categorie 2?” komen de tweede en derde bullet te luiden:</text:p>
            <text:list text:style-name="id1-3-2-2-2-25">
              <text:list-item text:style-override="id1-3-2-2-2-25-1">
                <text:number>•</text:number>
                <text:p text:style-name="al">Stichting, vereniging met statutaire zetel en bezoekadres in gemeente Amsterdam </text:p>
              </text:list-item>
              <text:list-item text:style-override="id1-3-2-2-2-25-2">
                <text:number>•</text:number>
                <text:p text:style-name="al">VOF, met KvK-inschrijving (bezoekadres) in gemeente Amsterdam en natuurlijk persoon (lid van de VOF) als penvoerder. De penvoerder moet zijn gevestigd in gemeente Amsterdam, Zaanstad, Oostzaan, Landsmeer, Waterland, Haarlemmermeer, Amstelveen, Ouder-Amstel of Diemen.</text:p>
              </text:list-item>
            </text:list>
            <text:p text:style-name="al">E</text:p>
            <text:p text:style-name="al">De toelichting onder “Hoe wordt de subsidieaanvraag in behandeling genomen in categorie 2?” komt als volgt te luiden:</text:p>
            <text:p text:style-name="al">Voor het aanvragen in categorie 2 is een beperkt aantal plekken beschikbaar. Die worden over het jaar verdeeld. Dit maken we van tevoren bekend op afk.nl en in het Parool. Per periode wordt een aantal plekken gereserveerd voor aanvragers uit de stadsdelen Noord, Nieuw-West en Zuidoost. Als er niet genoeg aanvragen uit deze stadsdelen worden ingediend om de gereserveerde plekken voor deze stadsdelen te vullen, dan komen aanvragen uit andere stadsdelen in aanmerking.</text:p>
            <text:p text:style-name="al">De nadruk op bereik in Noord, Nieuw-West en Zuidoost komt voort uit het Kunstenplan 2025-2028, welke de basis vormt voor het beleidsplan van het AFK.</text:p>
            <text:p text:style-name="al"/>
            <text:p text:style-name="al">Per periode wordt door middel van objectieve loting de volgorde bepaald waarin de aanvragen worden behandeld. Om mee te doen aan de loting, moet je een volledig ingevuld aanmeldformulier indienen. Een volledige aanvraag met bijlagen is nu nog niet nodig.</text:p>
            <text:p text:style-name="al">Als je aanvraag niet wordt ingeloot, krijg je zo snel mogelijk bericht dat deze niet in behandeling wordt genomen. Je mag in dat geval later opnieuw meeloten. Je ontvangt de uitslag binnen acht weken. Het is mogelijk dat we deze termijn verlengen met acht weken. In dat geval ontvang je daarover bericht. </text:p>
            <text:p text:style-name="al">Aanvragen die hebben aangegeven gebruik te willen maken van de mogelijkheid van een aanvraaggesprek, worden ingedeeld in de door de loting bepaalde behandelvolgorde tot het maximale aantal plekken is bereikt. Aanvragen waarvoor geen aanvraaggesprek beschikbaar is, worden volgens de reguliere behandelvolgorde behandeld zoals door de loting bepaald.</text:p>
            <text:p text:style-name="al"/>
            <text:p text:style-name="al">Als je aanvraag is ingeloot en in behandeling wordt genomen, , krijg je daarvan bericht en moet je binnen twee weken een volledige aanvraag indienen. Als je bent ingeloot en je aanvraag hebt aangevuld, wil dat niet zeggen dat deze wordt toegekend, maar wordt behandeld zoals verderop wordt beschreven. Je ontvangt de uitslag binnen acht weken. Het is mogelijk dat we deze termijn verlengen met acht weken. In dat geval ontvang je daarover bericht.</text:p>
            <text:p text:style-name="al">Als je meerdere aanvragen indient voor de loting, of als er meerdere aanvragen worden ingediend voor hetzelfde project, worden deze alle afgewezen.</text:p>
            <text:p text:style-name="al"/>
            <text:p text:style-name="al">F</text:p>
            <text:p text:style-name="al">De toelichting onder “Hoe dien je de aanvraag in bij categorie 2?” komt te luiden:</text:p>
            <text:p text:style-name="al">Je dient je aanmeldformulier in via het online platform van het AFK. Als je bent ingeloot, dien je op dezelfde manier je volledige aanvraag in. Een deel van de informatie die nodig is voor het behandelen van je aanvraag kun je invullen in het online formulier. Daarnaast zijn de volgende documenten nodig:</text:p>
            <text:list text:style-name="id1-3-2-2-2-41">
              <text:list-item text:style-override="id1-3-2-2-2-41-1">
                <text:number>•</text:number>
                <text:p text:style-name="al">Inhoudelijk plan van max. 5 pagina's OF een video van maximaal 5 minuten waarin je jouw inhoudelijke plan uitlegt;</text:p>
              </text:list-item>
              <text:list-item text:style-override="id1-3-2-2-2-41-2">
                <text:number>•</text:number>
                <text:p text:style-name="al">Begroting (kosten en inkomsten): hiervoor gebruik je het standaarddocument dat je kunt downloaden op de website;</text:p>
              </text:list-item>
              <text:list-item text:style-override="id1-3-2-2-2-41-3">
                <text:number>•</text:number>
                <text:p text:style-name="al">Bewijs van vestiging gemeente Amsterdam of gemeenten die in aanmerking komen (inschrijving of bewijs vestigingsadres) inclusief postcode: dit kan een bewijs van inschrijving zijn, of een ander document waaruit blijkt wat jouw woon- of werkadres is;</text:p>
              </text:list-item>
              <text:list-item text:style-override="id1-3-2-2-2-41-4">
                <text:number>•</text:number>
                <text:p text:style-name="al">Track record: een overzicht of opsomming van waar jij de laatste vijf jaar aan hebt (mee)gewerkt / je organisatie aan heeft (mee)gewerkt. Onderdeel is een link naar eerder werk, zoals een portfolio (de omvang doet er niet toe maar nooit meer dan 30 pagina's), concertregistratie enz.</text:p>
              </text:list-item>
              <text:list-item text:style-override="id1-3-2-2-2-41-5">
                <text:number>•</text:number>
                <text:p text:style-name="al">Voorbeelden van waar je aan gaat werken: samples, tekstfragmenten, scenario enz.</text:p>
              </text:list-item>
            </text:list>
            <text:p text:style-name="al">G</text:p>
            <text:p text:style-name="al">Onder “Wie mag aanvragen in categorie 3?”komen de tweede en derde bullet te luiden:</text:p>
            <text:list text:style-name="id1-3-2-2-2-44">
              <text:list-item text:style-override="id1-3-2-2-2-44-1">
                <text:number>•</text:number>
                <text:p text:style-name="al">Stichting, vereniging met statutaire zetel en bezoekadres in gemeente Amsterdam </text:p>
              </text:list-item>
              <text:list-item text:style-override="id1-3-2-2-2-44-2">
                <text:number>•</text:number>
                <text:p text:style-name="al">VOF, met KvK-inschrijving (bezoekadres) in Amsterdam en natuurlijk persoon als penvoerder. Penvoerder moet gevestigd zijn in gemeente Amsterdam, Zaanstad, Oostzaan, Landsmeer, Waterland, Haarlemmermeer, Amstelveen, Ouder-Amstel en Diemen.</text:p>
              </text:list-item>
            </text:list>
            <text:p text:style-name="al">H</text:p>
            <text:p text:style-name="al">Onder “Wie mag aanvragen in categorie 4?” komt de eerste bullet te luiden:</text:p>
            <text:list text:style-name="id1-3-2-2-2-47">
              <text:list-item text:style-override="id1-3-2-2-2-47-1">
                <text:number>•</text:number>
                <text:p text:style-name="al">Stichting, vereniging met statutaire zetel en bezoekadres in gemeente Amsterdam</text:p>
              </text:list-item>
            </text:list>
          </text:section>
          <text:section text:name="artikel_id1-3-2-2-3" text:style-name="artikel">
            <text:p text:style-name="artikel_kop_titel"><text:span text:style-name="artikel_kop_label">ARTIKEL</text:span> <text:span text:style-name="artikel_kop_nr">III</text:span> </text:p>
            <text:p text:style-name="al">Deze regeling treedt in werking met ingang van de dag na bekendmaking.</text:p>
          </text:section>
        </text:section>
        <text:section text:name="regeling-sluiting_id1-3-2-3" text:style-name="regeling-sluiting">
          <text:section text:name="ondertekening_id1-3-2-3-1">
            <text:p><text:span text:style-name="functie">Aldus vastgesteld in de vergadering van 9 juni 2026.</text:span></text:p>
          </text:section>
          <text:section text:name="ondertekening_id1-3-2-3-2">
            <text:p><text:span text:style-name="functie"/></text:p>
            <text:p><text:span text:style-name="functie">De burgemeester</text:span></text:p>
            <text:p><text:span text:style-name="functie">Femke Halsema</text:span></text:p>
          </text:section>
          <text:section text:name="ondertekening_id1-3-2-3-3">
            <text:p><text:span text:style-name="functie"/></text:p>
            <text:p><text:span text:style-name="functie">De gemeentesecretaris</text:span></text:p>
            <text:p><text:span text:style-name="functie">Catrien Lenstra</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ondlijn">Algemeen deel</text:span>
        </text:p>
          <text:p text:style-name="al">Met deze wijzigingen worden enkele tekstuele aanpassingen gedaan zoals het verduidelijken van vestigingseisen van een VOF en van stichtingen. </text:p>
          <text:p text:style-name="al"/>
          <text:p text:style-name="al">Daarnaast wordt op verzoek van de sector de aanmelding voor de loting vereenvoudigd. Aanvragers hoeven niet meer meteen een volledig plan met bijlagen in te dienen, maar kunnen volstaan met het invullen van een eenvoudig aanmeldformulier. Als een aanvrager wordt ingeloot, krijgt deze bericht en moet binnen twee weken de aanvraag volledig worden gemaakt.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67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7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7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Amsterdam</meta:user-defined>
    <meta:user-defined meta:name="OVERHEID.Informatietype/DC.type">officiële publicatie</meta:user-defined>
    <meta:user-defined meta:name="OVERHEIDop.Rubriek/DC.type">algemeen verbindend voorschrift (verordening)</meta:user-defined>
    <meta:user-defined meta:name="OVERHEID.Gemeente/OVERHEID.authority">Amsterdam</meta:user-defined>
    <meta:user-defined meta:name="OVERHEID.Gemeente/DCTERMS.publisher">Amsterdam</meta:user-defined>
    <meta:user-defined meta:name="OVERHEID.TaxonomieBeleidsagendaDecentraal/OVERHEID.category">Financiën | Organisatie en beleid</meta:user-defined>
    <meta:user-defined meta:name="OVERHEID.TaxonomieBeleidsagendaDecentraal/OVERHEID.category">Cultuur en recreatie | Organisatie en beleid</meta:user-defined>
    <meta:user-defined meta:name="DC.source">artikel 3 van de Algemene Subsidieverordening Amsterdam 2023]|[https://lokaleregelgeving.overheid.nl/CVDR699839/2#hoofdstuk_1_artikel_3</meta:user-defined>
    <meta:user-defined meta:name="DCTERMS.alternative">Subsidieregeling Projectsubsidies 2026-2028 Amsterdam</meta:user-defined>
    <dc:language>nl</dc:language>
    <meta:user-defined meta:name="OVERHEIDop.locatietype/OVERHEIDop.gebiedsmarkering">Gemeente</meta:user-defined>
    <meta:user-defined meta:name="DC.title">Subsidieregeling Projectsubsidies 2026-2028 Amsterdam</meta:user-defined>
    <meta:user-defined meta:name="DCTERMS.W3CDTF/DCTERMS.available">2026-08-19</meta:user-defined>
    <meta:user-defined meta:name="DCTERMS.W3CDTF/OVERHEIDop.jaargang">2026</meta:user-defined>
    <meta:user-defined meta:name="OVERHEIDop.publicationIssue">392678</meta:user-defined>
    <meta:user-defined meta:name="OVERHEIDop.betreftRegeling">CVDR747515_2</meta:user-defined>
    <meta:user-defined meta:name="xs:date/OVERHEIDop.startdatum">2026-08-20</meta:user-defined>
    <meta:user-defined meta:name="OVERHEIDop.GmbID/DC.identifier">gmb-2026-392678</meta:user-defined>
    <meta:user-defined meta:name="OVERHEIDop.versieInformatie"/>
  </office:meta>
</office:document-meta>
</file>