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ontvangst aanvraag afwijken van regels in het omgevingsplan t.b.v. legalisatie blokkenwanden en units, Binnenhaven t.h.v. nr. 144 en 146</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Binnenhaven t.h.v. nr. 144 en 146 (0153Z2608-0310): afwijken van regels in het omgevingsplan t.b.v. legalisatie blokkenwanden en units (ingediend op 14 augustus 2026)</text:p>
            <text:p text:style-name="common-al">STADSDEEL West</text:p>
            <text:p text:style-name="common-al">
            
          </text:p>
            <text:p text:style-name="common-al">Op 14 augustus 2026 hebben wij een aanvraag ontvangen voor afwijken van regels in het omgevingsplan t.b.v. legalisatie blokkenwanden en units op de locatie Binnenhaven t.h.v. nr. 144 en 146. De aanvraag is geregistreerd onder zaaknummer 0153Z2608-0310.</text:p>
            <text:p text:style-name="common-al">
            
          </text:p>
            <text:p text:style-name="last-al">De aanvraag wordt voorlopig behandeld volgens de reguliere procedure. Dit betekent dat wij over het algemeen binnen acht weken na ontvangst van de aanvraag een besluit nemen. Wij kunnen deze termijn één keer verlengen met zes weken. De termijn schort ook op als wij de aanvrager hebben gevraagd om aanvullende gegevens in te dienen. Voor meer informati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67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67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0153Z2608-0310</meta:user-defined>
    <dc:language>nl</dc:language>
    <meta:user-defined meta:name="OVERHEIDop.locatietype/OVERHEIDop.gebiedsmarkering">Vlak</meta:user-defined>
    <meta:user-defined meta:name="OVERHEIDop.locatietype/OVERHEIDop.gebiedsmarkering">Vlak</meta:user-defined>
    <meta:user-defined meta:name="DC.title">Kennisgeving ontvangst aanvraag afwijken van regels in het omgevingsplan t.b.v. legalisatie blokkenwanden en units, Binnenhaven t.h.v. nr. 144 en 146</meta:user-defined>
    <meta:user-defined meta:name="DCTERMS.W3CDTF/DCTERMS.available">2026-08-26</meta:user-defined>
    <meta:user-defined meta:name="DCTERMS.W3CDTF/OVERHEIDop.jaargang">2026</meta:user-defined>
    <meta:user-defined meta:name="OVERHEIDop.publicationIssue">392676</meta:user-defined>
    <meta:user-defined meta:name="OVERHEIDop.GmbID/DC.identifier">gmb-2026-392676</meta:user-defined>
    <meta:user-defined meta:name="OVERHEIDop.versieInformatie"/>
  </office:meta>
</office:document-meta>
</file>