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fhandeling Gereedmelding (technische bouwactiviteit), De Grave 39 te Haa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melding bouwactiviteit (technisch) voor de locatie De Grave 39 te Haarle is afgehandeld. De melding is geregistreerd onder zaaknummer Z2026-000022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39267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llendoorn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275</meta:user-defined>
    <meta:user-defined meta:name="DCTERMS.abstract">Betreft: Melding op locatie De Grave 39 te Haarle</meta:user-defined>
    <dc:language>nl</dc:language>
    <meta:user-defined meta:name="OVERHEIDop.locatietype/OVERHEIDop.gebiedsmarkering">Vlak</meta:user-defined>
    <meta:user-defined meta:name="DC.title">Kennisgeving afhandeling Gereedmelding (technische bouwactiviteit), De Grave 39 te Haarl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74</meta:user-defined>
    <meta:user-defined meta:name="OVERHEIDop.GmbID/DC.identifier">gmb-2026-392674</meta:user-defined>
    <meta:user-defined meta:name="OVERHEIDop.versieInformatie"/>
  </office:meta>
</office:document-meta>
</file>