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Dommelse Dijk 3, 5554PT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-08-2026 een aanvraag omgevingsvergunning ontvangen.</text:p>
            <text:p text:style-name="common-al">Het betreft een aanvraag op locatie Dommelse Dijk 3, 5554PT Valkenswaard met omschrijving "plaatsen dakopbouw" en zaaknummer <text:span text:style-name="nadrukvet">513349</text:span>.</text:p>
            <text:p text:style-name="common-al">De zaak is geregistreerd onder nummer 513349 en is aangevraagd voor de volgende onderdelen: Bouw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267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3349</meta:user-defined>
    <meta:user-defined meta:name="DCTERMS.abstract">plaatsen dakopbouw, Dommelse Dijk 3</meta:user-defined>
    <dc:language>nl</dc:language>
    <meta:user-defined meta:name="OVERHEIDop.locatietype/OVERHEIDop.gebiedsmarkering">Vlak</meta:user-defined>
    <meta:user-defined meta:name="DC.title">Ingediende aanvraag omgevingsvergunning Dommelse Dijk 3, 5554PT Valkenswaar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72</meta:user-defined>
    <meta:user-defined meta:name="OVERHEIDop.GmbID/DC.identifier">gmb-2026-392672</meta:user-defined>
    <meta:user-defined meta:name="OVERHEIDop.versieInformatie"/>
  </office:meta>
</office:document-meta>
</file>