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herstellen van het dak, 1e Achterstraat 2, 3512VL Utrecht, GU-Z2026-00572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e Achterstraat 2, 3512VL Utrecht</text:p>
            <text:p text:style-name="common-al">GU-Z2026-0057240</text:p>
            <text:p text:style-name="common-al">Toelichting: het herstellen van het d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6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240</meta:user-defined>
    <meta:user-defined meta:name="DCTERMS.abstract">Toelichting: het herstellen van het dak</meta:user-defined>
    <dc:language>nl</dc:language>
    <meta:user-defined meta:name="OVERHEIDop.locatietype/OVERHEIDop.gebiedsmarkering">Vlak</meta:user-defined>
    <meta:user-defined meta:name="DC.title">Verleende Omgevingsvergunning, het herstellen van het dak, 1e Achterstraat 2, 3512VL Utrecht, GU-Z2026-0057240</meta:user-defined>
    <meta:user-defined meta:name="OVERHEIDop.datumEindeReactietermijn">2026-09-28</meta:user-defined>
    <meta:user-defined meta:name="OVERHEIDop.terinzageleggingBG">https://jeleefomgeving.nl/inzien/002220647/fab5aef8-11d9-447c-8b2b-06b7b4a2336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65</meta:user-defined>
    <meta:user-defined meta:name="OVERHEIDop.GmbID/DC.identifier">gmb-2026-392665</meta:user-defined>
    <meta:user-defined meta:name="OVERHEIDop.versieInformatie"/>
  </office:meta>
</office:document-meta>
</file>