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voor het schenken van alcohol tijdens Kringgildedag op 30 augustus 2026 aan Beemdkant 30 te Lies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ntheffing (toestemming) verleend voor het schenken van zwak alcoholische dranken (bier en wijn)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Kringgildedag op terrein Sint Servatiusgilde, Beemdkant 30, Lieshout</text:span>
              </text:p>
                <text:p text:style-name="al">Het schenken van alcohol mag op zondag 30 augustus 2026 tussen 9.00 – 20.00 uur. Verzonden op 12 augustus 2026.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65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ntheffing voor het schenken van alcohol tijdens Kringgildedag op 30 augustus 2026 aan Beemdkant 30 te Lies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659</meta:user-defined>
    <meta:user-defined meta:name="OVERHEIDop.GmbID/DC.identifier">gmb-2026-392659</meta:user-defined>
    <meta:user-defined meta:name="OVERHEIDop.versieInformatie"/>
  </office:meta>
</office:document-meta>
</file>