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sinterklaasintocht Hoonhorst op 22 november 2026, bij Kerkstraat 7 7722LR Hoonhorst,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77146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Kerkstraat 7 7722LR Hoonhorst, Dalfsen</text:p>
            <text:p text:style-name="common-al">
            <text:span text:style-name="nadrukvet">Projectomschrijving:</text:span> Het organiseren van sinterklaasintocht Hoonhorst op 22 nov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26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77146</meta:user-defined>
    <meta:user-defined meta:name="DCTERMS.abstract">Het organiseren van sinterklaasintocht Hoonhorst op 22 november 2026</meta:user-defined>
    <dc:language>nl</dc:language>
    <meta:user-defined meta:name="OVERHEIDop.locatietype/OVERHEIDop.gebiedsmarkering">Punt</meta:user-defined>
    <meta:user-defined meta:name="DC.title">Verleende evenementenvergunning, voor Het organiseren van sinterklaasintocht Hoonhorst op 22 november 2026, bij Kerkstraat 7 7722LR Hoonhorst, Dalf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58</meta:user-defined>
    <meta:user-defined meta:name="OVERHEIDop.GmbID/DC.identifier">gmb-2026-392658</meta:user-defined>
    <meta:user-defined meta:name="OVERHEIDop.versieInformatie"/>
  </office:meta>
</office:document-meta>
</file>