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plaatsen van een kachelpijp en een dakopbouw op de woning, Kruiszwin 1203 1788LE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Kruiszwin 1203 1788LE Julianadorp, plaatsen van een kachelpijp en een dakopbouw op de woning</text:p>
            <text:p text:style-name="common-al">Datum ontvangst: 17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26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43</meta:user-defined>
    <meta:user-defined meta:name="DCTERMS.abstract">plaatsen van een kachelpijp en een dakopbouw op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plaatsen van een kachelpijp en een dakopbouw op de woning, Kruiszwin 1203 1788LE Julianador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57</meta:user-defined>
    <meta:user-defined meta:name="OVERHEIDop.GmbID/DC.identifier">gmb-2026-392657</meta:user-defined>
    <meta:user-defined meta:name="OVERHEIDop.versieInformatie"/>
  </office:meta>
</office:document-meta>
</file>